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openbare grond op de locatieop de stoep ter hoogt vanZoutmanplein 5 en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een vergunning verleend voor het gebruik van openbare grond op de locatie Op de stoep ter hoogte van Zoutmanplein 5 en 6. Van 10-10-2026 tot 10-10-2026 mag de grond worden gebruikt voor het plaatsen van het Mobiele Energieloket</text:p>
            <text:p text:style-name="common-al">De vergunning is verzonden op 30-07-2026. Het zaaknummer van de vergunning is 1709349.</text:p>
            <text:p text:style-name="common-al">Heeft u vragen of opmerkingen over dit besluit of wilt u deze inzien? Dan kunt ons bellen op telefoonnummer 14 0182. Vraag naar Team Vergunningen en Veiligheid.</text:p>
            <text:p text:style-name="last-al">Als u het niet eens bent met het besluit kunt u binnen 6 weken na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7128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8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8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717977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het gebruik van openbare grond op de locatieop de stoep ter hoogt vanZoutmanplein 5 en 6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1286</meta:user-defined>
    <meta:user-defined meta:name="OVERHEIDop.GmbID/DC.identifier">gmb-2026-371286</meta:user-defined>
    <meta:user-defined meta:name="OVERHEIDop.versieInformatie"/>
  </office:meta>
</office:document-meta>
</file>