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schuur aan Stroothuizerweg 45 te Beu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<text:span text:style-name="nadrukvet">5 augustus 2026</text:span>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Bouwen van een schuur op het adres Stroothuizerweg 45, 7588 PD Beuningen, zaaknummer 0168Z2026003256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7128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8Z2026003256</meta:user-defined>
    <dc:language>nl</dc:language>
    <meta:user-defined meta:name="OVERHEIDop.locatietype/OVERHEIDop.gebiedsmarkering">Adres</meta:user-defined>
    <meta:user-defined meta:name="DC.title">Aanvraag vergunning voor het bouwen van een schuur aan Stroothuizerweg 45 te Beunin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280</meta:user-defined>
    <meta:user-defined meta:name="OVERHEIDop.GmbID/DC.identifier">gmb-2026-371280</meta:user-defined>
    <meta:user-defined meta:name="OVERHEIDop.versieInformatie"/>
  </office:meta>
</office:document-meta>
</file>