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plaatsen van een dakkapel aan de achterzijde van de woning, Knokkel 93, 1619 AW Andijk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aanvrager heeft op 30-07-2026 de aanvraag met zaaknummer  CLZ-00000559 voor een omgevingsvergunning voor het plaatsen van een dakkapel aan de achterzijde van de woning op het perceel Knokkel 93, 1619 AW Andijk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12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559</meta:user-defined>
    <dc:language>nl</dc:language>
    <meta:user-defined meta:name="OVERHEIDop.locatietype/OVERHEIDop.gebiedsmarkering">Punt</meta:user-defined>
    <meta:user-defined meta:name="DC.title">Intrekking aanvraag omgevingsvergunning voor het plaatsen van een dakkapel aan de achterzijde van de woning, Knokkel 93, 1619 AW Andijk (reguliere voorbereidingsprocedure)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32</meta:user-defined>
    <meta:user-defined meta:name="OVERHEIDop.GmbID/DC.identifier">gmb-2026-371232</meta:user-defined>
    <meta:user-defined meta:name="OVERHEIDop.versieInformatie"/>
  </office:meta>
</office:document-meta>
</file>