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singel 176 1382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akkapel - Herensingel 176, Weesp</text:p>
            <text:p text:style-name="common-al">Zaakadres: Herensingel 176 1382VV Weesp</text:p>
            <text:p text:style-name="common-al">Datum ontvangst: 30-06-2026</text:p>
            <text:p text:style-name="common-al">Zaaknummer: Z2026-028929</text:p>
            <text:p text:style-name="common-al">DSO-nummer: 202606300131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23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3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3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29</meta:user-defined>
    <meta:user-defined meta:name="DCTERMS.abstract">Dakkapel - Herensingel 176, Wees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ensingel 176 1382VV Weesp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30</meta:user-defined>
    <meta:user-defined meta:name="OVERHEIDop.GmbID/DC.identifier">gmb-2026-371230</meta:user-defined>
    <meta:user-defined meta:name="OVERHEIDop.versieInformatie"/>
  </office:meta>
</office:document-meta>
</file>