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braderie Achterstraa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Putten verleende op 29 juli 2026 de volgende gewijzigde evenementenvergunning. </text:p>
            <text:p text:style-name="al"/>
            <text:p text:style-name="al">De vergunning staat geregistreerd onder zaaknummer 2269822.</text:p>
            <text:p text:style-name="al"/>
            <text:p text:style-name="al">Datum evenement: 7 en 21 augustus 2026.</text:p>
            <text:p text:style-name="al"> Omschrijving: Braderie.</text:p>
            <text:p text:style-name="al">Locatie: Achterstraat.</text:p>
            <text:p text:style-name="al"/>
            <text:p text:style-name="al"> De wijziging ziet op het ten gehore laten brengen van live (versterkte) muziek tijdens en na de afloop van de braderie door de aangrenzende horecaterrassen tot 24:00 uur.</text:p>
            <text:p text:style-name="al"/>
            <text:p text:style-name="al">
            <text:span text:style-name="nadrukvet">Bezwaarschrift:</text:span>
          </text:p>
            <text:p text:style-name="al">Belanghebbenden kunnen op grond van de Algemene wet bestuursrecht tegen dit besluit bezwaar maken. Een bezwaarschrift dient binnen 6 weken na verlening gestuurd te worden naar de burgemeester van Putten.</text:p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7122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Put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Putten</meta:user-defined>
    <meta:user-defined meta:name="OVERHEID.Gemeente/DCTERMS.publisher">Putten</meta:user-defined>
    <meta:user-defined meta:name="OVERHEID.TaxonomieBeleidsagendaDecentraal/OVERHEID.category">Openbare orde en veiligheid | Organisatie en beleid</meta:user-defined>
    <meta:user-defined meta:name="OVERHEIDop.referentienummer">2269822</meta:user-defined>
    <meta:user-defined meta:name="DCTERMS.abstract">Gewijzigde evenementenvergunning Braderie Achterstraat</meta:user-defined>
    <dc:language>nl</dc:language>
    <meta:user-defined meta:name="OVERHEIDop.locatietype/OVERHEIDop.gebiedsmarkering">Weg</meta:user-defined>
    <meta:user-defined meta:name="DC.title">Verleende evenementenvergunning braderie Achterstraa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26</meta:user-defined>
    <meta:user-defined meta:name="OVERHEIDop.GmbID/DC.identifier">gmb-2026-371226</meta:user-defined>
    <meta:user-defined meta:name="OVERHEIDop.versieInformatie"/>
  </office:meta>
</office:document-meta>
</file>