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Groenedijk 42, 3253LB Oud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0 juli 2026 een besluit genomen op de aanvraag met zaaknummer Z2026-00996 voor een omgevingsvergunning betreffende het realiseren van een natuurzwemvijver op locatie Groenedijk 42, 3253LB Ouddorp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7122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996</meta:user-defined>
    <dc:language>nl</dc:language>
    <meta:user-defined meta:name="OVERHEIDop.locatietype/OVERHEIDop.gebiedsmarkering">Vlak</meta:user-defined>
    <meta:user-defined meta:name="DC.title">Kennisgeving besluit op aanvraag omgevingsvergunning Groenedijk 42, 3253LB Ouddorp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1221</meta:user-defined>
    <meta:user-defined meta:name="OVERHEIDop.GmbID/DC.identifier">gmb-2026-371221</meta:user-defined>
    <meta:user-defined meta:name="OVERHEIDop.versieInformatie"/>
  </office:meta>
</office:document-meta>
</file>