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2 dakkapellen, 1 dakraam en het aanpassen van de trap, Fnidsen 31, 1811 N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Fnidsen 31, 1811 ND Alkmaar<text:span text:style-name="nadrukvet">; </text:span>het plaatsen van 2 dakkapellen, 1 dakraam en het aanpassen van de trap</text:p>
            <text:p text:style-name="common-al">
            
          </text:p>
            <text:p text:style-name="common-al">Datum ontvangst: 30-07-2026</text:p>
            <text:p text:style-name="common-al">Zaaknummer: 0000139718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20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7185</meta:user-defined>
    <dc:language>nl</dc:language>
    <meta:user-defined meta:name="OVERHEIDop.locatietype/OVERHEIDop.gebiedsmarkering">Punt</meta:user-defined>
    <meta:user-defined meta:name="DC.title">Omgevingsvergunning aangevraagd: het plaatsen van 2 dakkapellen, 1 dakraam en het aanpassen van de trap, Fnidsen 31, 1811 ND Alkm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00</meta:user-defined>
    <meta:user-defined meta:name="OVERHEIDop.GmbID/DC.identifier">gmb-2026-371200</meta:user-defined>
    <meta:user-defined meta:name="OVERHEIDop.versieInformatie"/>
  </office:meta>
</office:document-meta>
</file>