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3-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3-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vuurwerkontheffingen jaarwisseling gemeente Leidschendam-Voorburg 2026</text:p>
      <text:section text:name="regeling_id1-3-2" text:style-name="regeling">
        <text:section text:name="aanhef_id1-3-2-1" text:style-name="aanhef">
          <text:section text:name="preambule_id1-3-2-1-1" text:style-name="preambule">
            <text:p text:style-name="al">De burgemeester van de gemeente Leidschendam-Voorburg; </text:p>
            <text:p text:style-name="al"/>
            <text:p text:style-name="al">gelet op artikel 4:81 van de Algemene wet bestuursrecht;</text:p>
            <text:p text:style-name="al"/>
            <text:p text:style-name="al">gelet op artikel 9.2.2.1a van de Wet milieubeheer en de artikelen 2.3.2, 2.3.2a en 2.3.2b van het Vuurwerkbesluit;</text:p>
            <text:p text:style-name="al"/>
            <text:p text:style-name="al">overwegende dat met de Wet veilige jaarwisseling het afsteken van consumentenvuurwerk verder is beperkt;</text:p>
            <text:p text:style-name="al"/>
            <text:p text:style-name="al">overwegende dat de wetgever aan de burgemeester de bevoegdheid heeft toegekend om, onder voorwaarden, ontheffing te verlenen voor het tijdens de jaarwisseling tot ontbranding brengen van aangewezen vuurwerk van categorie F2;</text:p>
            <text:p text:style-name="al"/>
            <text:p text:style-name="al">overwegende dat de burgemeester het wenselijk vindt om beperkte, georganiseerde en controleerbare vormen van vuurwerk mogelijk te maken voor lokale verenigingen en stichtingen;</text:p>
            <text:p text:style-name="al"/>
            <text:p text:style-name="al">overwegende dat veiligheid, openbare orde, bescherming van kwetsbare locaties en uitvoerbaarheid daarbij centraal staan;</text:p>
            <text:p text:style-name="al"/>
            <text:p text:style-name="al">besluit vast te stellen de volgende beleidsregels:</text:p>
            <text:p text:style-name="al"/>
            <text:p text:style-name="al">
            <text:span text:style-name="nadrukvet">Beleidsregels vuurwerkontheffingen jaarwisseling gemeente Leidschendam- Voorburg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wordt verstaan onder:</text:p>
            <text:list text:style-name="id1-3-2-2-1-3">
              <text:list-item text:style-override="id1-3-2-2-1-3-1">
                <text:number>a.</text:number>
                <text:p text:style-name="al">burgemeester: de burgemeester van de gemeente Leidschendam-Voorburg;</text:p>
              </text:list-item>
              <text:list-item text:style-override="id1-3-2-2-1-3-2">
                <text:number>b.</text:number>
                <text:p text:style-name="al">gemeente: de gemeente Leidschendam-Voorburg</text:p>
              </text:list-item>
              <text:list-item text:style-override="id1-3-2-2-1-3-3">
                <text:number>c.</text:number>
                <text:p text:style-name="al">Algemene Plaatselijke Verordening: Algemene Plaatselijke Verordening Leidschendam-Voorburg</text:p>
              </text:list-item>
              <text:list-item text:style-override="id1-3-2-2-1-3-4">
                <text:number>d.</text:number>
                <text:p text:style-name="al">ontheffing: een ontheffing als bedoeld in artikel 9.2.2.1a, vierde lid, van de Wet milieubeheer;</text:p>
              </text:list-item>
              <text:list-item text:style-override="id1-3-2-2-1-3-5">
                <text:number>e.</text:number>
                <text:p text:style-name="al">aanvrager: een vereniging of stichting die een aanvraag indient voor een ontheffing;</text:p>
              </text:list-item>
              <text:list-item text:style-override="id1-3-2-2-1-3-6">
                <text:number>f.</text:number>
                <text:p text:style-name="al">jaarwisseling: de periode van 31 december 18.00 uur tot 1 januari 02.00 uur van het daaropvolgende jaar;</text:p>
              </text:list-item>
              <text:list-item text:style-override="id1-3-2-2-1-3-7">
                <text:number>g.</text:number>
                <text:p text:style-name="al">Vuurwerkbesluit: het Vuurwerkbesluit zoals gewijzigd door het Besluit veilige jaarwisseling.</text:p>
              </text:list-item>
            </text:list>
            <text:p text:style-name="al">Voor zover begrippen niet in deze beleidsregels zijn gedefinieerd, wordt aangesloten bij de betekenis die daaraan is gegeven in de Wet milieubeheer en het Vuurwerkbesluit.</text:p>
          </text:section>
          <text:section text:name="artikel_id1-3-2-2-2" text:style-name="artikel">
            <text:p text:style-name="artikel_kop_titel"><text:span text:style-name="artikel_kop_label">Artikel</text:span> <text:span text:style-name="artikel_kop_nr">2.</text:span> Doel van de beleidsregels</text:p>
            <text:list text:style-name="id1-3-2-2-2-2">
              <text:list-item text:style-override="id1-3-2-2-2-2">
                <text:number>1.</text:number>
                <text:p text:style-name="al">Deze beleidsregels geven invulling aan de wijze waarop de burgemeester gebruik maakt van zijn bevoegdheid om ontheffing te verlenen voor het tijdens de jaarwisseling tot ontbranding brengen van aangewezen vuurwerk van categorie F2.</text:p>
              </text:list-item>
              <text:list-item text:style-override="id1-3-2-2-2-3">
                <text:number>2.</text:number>
                <text:p text:style-name="al">De beleidsregels hebben tot doel om aanvragen op een consistente, transparante en juridisch houdbare wijze te beoordelen.</text:p>
              </text:list-item>
              <text:list-item text:style-override="id1-3-2-2-2-4">
                <text:number>3.</text:number>
                <text:p text:style-name="al">De beleidsregels voorzien niet in een herhaling van de wettelijke voorwaarden en voorschriften die rechtstreeks volgen uit de Wet milieubeheer, het Vuurwerkbesluit of andere regelgeving.</text:p>
              </text:list-item>
            </text:list>
          </text:section>
          <text:section text:name="artikel_id1-3-2-2-3" text:style-name="artikel">
            <text:p text:style-name="artikel_kop_titel"><text:span text:style-name="artikel_kop_label">Artikel</text:span> <text:span text:style-name="artikel_kop_nr">3.</text:span> Uitgangspunten</text:p>
            <text:list text:style-name="id1-3-2-2-3-2">
              <text:list-item text:style-override="id1-3-2-2-3-2">
                <text:number>1.</text:number>
                <text:p text:style-name="al">De burgemeester staat in beginsel open voor aanvragen van lokale verenigingen en stichtingen die zijn gericht op een kleinschalige, georganiseerde en controleerbare vorm van vuurwerk tijdens de jaarwisseling.</text:p>
              </text:list-item>
              <text:list-item text:style-override="id1-3-2-2-3-3">
                <text:number>2.</text:number>
                <text:p text:style-name="al">Het verlenen van een ontheffing is geen recht. Iedere aanvraag wordt afzonderlijk beoordeeld aan de hand van de wettelijke voorwaarden, deze beleidsregels en de concrete omstandigheden van het geval.</text:p>
              </text:list-item>
              <text:list-item text:style-override="id1-3-2-2-3-4">
                <text:number>3.</text:number>
                <text:p text:style-name="al">Bij de beoordeling staan in ieder geval de volgende belangen centraal:</text:p>
                <text:list text:style-name="id1-3-2-2-3-4-3">
                  <text:list-item text:style-override="id1-3-2-2-3-4-3-1">
                    <text:number>a.</text:number>
                    <text:p text:style-name="al">openbare orde;</text:p>
                  </text:list-item>
                  <text:list-item text:style-override="id1-3-2-2-3-4-3-2">
                    <text:number>b.</text:number>
                    <text:p text:style-name="al">openbare veiligheid;</text:p>
                  </text:list-item>
                  <text:list-item text:style-override="id1-3-2-2-3-4-3-3">
                    <text:number>c.</text:number>
                    <text:p text:style-name="al">bescherming van personen en goederen;</text:p>
                  </text:list-item>
                  <text:list-item text:style-override="id1-3-2-2-3-4-3-4">
                    <text:number>d.</text:number>
                    <text:p text:style-name="al">bescherming van kwetsbare gebouwen en locaties;</text:p>
                  </text:list-item>
                  <text:list-item text:style-override="id1-3-2-2-3-4-3-5">
                    <text:number>e.</text:number>
                    <text:p text:style-name="al">bereikbaarheid voor hulpdiensten;</text:p>
                  </text:list-item>
                  <text:list-item text:style-override="id1-3-2-2-3-4-3-6">
                    <text:number>f.</text:number>
                    <text:p text:style-name="al">bescherming van dieren;</text:p>
                  </text:list-item>
                  <text:list-item text:style-override="id1-3-2-2-3-4-3-7">
                    <text:number>g.</text:number>
                    <text:p text:style-name="al">uitvoerbaarheid van toezicht en handhaving.</text:p>
                  </text:list-item>
                </text:list>
              </text:list-item>
              <text:list-item text:style-override="id1-3-2-2-3-5">
                <text:number>4.</text:number>
                <text:p text:style-name="al">De burgemeester kiest niet voor een algemene verruiming van vuurwerkgebruik, maar voor een beperkte en gereguleerde mogelijkheid voor georganiseerd vuurwerk onder strikte voorwaarden.</text:p>
              </text:list-item>
            </text:list>
          </text:section>
          <text:section text:name="artikel_id1-3-2-2-4" text:style-name="artikel">
            <text:p text:style-name="artikel_kop_titel"><text:span text:style-name="artikel_kop_label">Artikel</text:span> <text:span text:style-name="artikel_kop_nr">4.</text:span> Lokale binding</text:p>
            <text:list text:style-name="id1-3-2-2-4-2">
              <text:list-item text:style-override="id1-3-2-2-4-2">
                <text:number>1.</text:number>
                <text:p text:style-name="al">Gelet op 2.3.2, onderdeel a, van het Vuurwerkbesluit, wordt de ontheffing uitsluitend verleend aan een vereniging of stichting met lokale binding.</text:p>
              </text:list-item>
              <text:list-item text:style-override="id1-3-2-2-4-3">
                <text:number>2.</text:number>
                <text:p text:style-name="al">Van lokale binding is in ieder geval sprake indien:</text:p>
                <text:list text:style-name="id1-3-2-2-4-3-3">
                  <text:list-item text:style-override="id1-3-2-2-4-3-3-1">
                    <text:number>a.</text:number>
                    <text:p text:style-name="al">de vereniging of stichting statutair is gevestigd in de gemeente;</text:p>
                  </text:list-item>
                  <text:list-item text:style-override="id1-3-2-2-4-3-3-2">
                    <text:number>b.</text:number>
                    <text:p text:style-name="al">In ieder geval één van de bestuurders van de vereniging of stichting is woonachtig in de gemeente; en</text:p>
                  </text:list-item>
                  <text:list-item text:style-override="id1-3-2-2-4-3-3-3">
                    <text:number>c.</text:number>
                    <text:p text:style-name="al">de activiteiten van de vereniging of stichting in overwegende mate zijn gericht op inwoners, wijken, buurten of gemeenschappen binnen de gemeente.</text:p>
                  </text:list-item>
                </text:list>
              </text:list-item>
              <text:list-item text:style-override="id1-3-2-2-4-4">
                <text:number>3.</text:number>
                <text:p text:style-name="al">Indien niet volledig wordt voldaan aan het tweede lid, kan de burgemeester alsnog lokale binding aannemen indien uit de statutaire doelstelling, de feitelijke activiteiten, de doelgroep, de historie van de organisatie of andere concrete omstandigheden blijkt dat de vereniging of stichting aantoonbaar en duurzaam verbonden is met de gemeente.</text:p>
              </text:list-item>
              <text:list-item text:style-override="id1-3-2-2-4-5">
                <text:number>4.</text:number>
                <text:p text:style-name="al">Bij de beoordeling als bedoeld in het derde lid kent de burgemeester in het bijzonder gewicht toe aan de vraag of de vereniging of stichting bestuurlijk of organisatorisch is verankerd in de gemeente, waaronder begrepen de woonplaats van één of meer bestuurders.</text:p>
              </text:list-item>
              <text:list-item text:style-override="id1-3-2-2-4-6">
                <text:number>5.</text:number>
                <text:p text:style-name="al">De burgemeester kan daarnaast andere omstandigheden betrekken bij de beoordeling van lokale binding, zoals eerdere activiteiten binnen de gemeente, de samenstelling van het bestuur of de doelgroep waarvoor de activiteit wordt georganiseerd.</text:p>
              </text:list-item>
              <text:list-item text:style-override="id1-3-2-2-4-7">
                <text:number>6.</text:number>
                <text:p text:style-name="al">Een aanvraag wordt geweigerd indien de lokale binding onvoldoende is aangetoond.</text:p>
              </text:list-item>
            </text:list>
            <text:p text:style-name="al">
            <text:span text:style-name="nadrukvet">
              <text:span text:style-name="nadrukcur">Toelichting: </text:span>
            </text:span>
            <text:span text:style-name="nadrukcur">De eis van lokale binding sluit aan bij artikel 2.3.2, onderdeel a, van het Vuurwerkbesluit en bij de bedoeling van de ontheffingsregeling om georganiseerde lokale initiatieven mogelijk te maken. De burgemeester vindt het van belang dat de aanvrager niet alleen formeel, maar ook feitelijk verbonden is met de gemeente. Daarbij wordt onder meer gekeken naar de statutaire vestiging, de feitelijke activiteiten, de doelgroep en de bestuurlijke verankering van de vereniging of stichting.</text:span>
          </text:p>
            <text:p text:style-name="al">
            <text:span text:style-name="nadrukcur">Het uitgangspunt is dat ten minste één bestuurder woonachtig is in de gemeente. Daarmee wordt geborgd dat de organisatie lokaal aanspreekbaar en betrokken is. Tegelijkertijd kan niet worden uitgesloten dat ook sprake kan zijn van voldoende lokale binding indien niet aan alle genoemde omstandigheden wordt voldaan. Daarom behoudt de burgemeester ruimte om in bijzondere gevallen, op basis van de concrete feiten en omstandigheden, alsnog lokale binding aan te nemen.</text:span>
          </text:p>
          </text:section>
          <text:section text:name="artikel_id1-3-2-2-5" text:style-name="artikel">
            <text:p text:style-name="artikel_kop_titel"><text:span text:style-name="artikel_kop_label">Artikel</text:span> <text:span text:style-name="artikel_kop_nr">5.</text:span> Indiening van de aanvraag</text:p>
            <text:list text:style-name="id1-3-2-2-5-2">
              <text:list-item text:style-override="id1-3-2-2-5-2">
                <text:number>1.</text:number>
                <text:p text:style-name="al">Een aanvraag voor een ontheffing wordt uiterlijk op 1 oktober voorafgaand aan de jaarwisseling ingediend.</text:p>
              </text:list-item>
              <text:list-item text:style-override="id1-3-2-2-5-3">
                <text:number>2.</text:number>
                <text:p text:style-name="al">De aanvraag bevat in ieder geval de gegevens en bescheiden die nodig zijn om te beoordelen of wordt voldaan aan de voorwaarden uit het Vuurwerkbesluit en aan deze beleidsregels. Daartoe verstrekt de aanvrager in ieder geval:</text:p>
                <text:list text:style-name="id1-3-2-2-5-3-3">
                  <text:list-item text:style-override="id1-3-2-2-5-3-3-1">
                    <text:number>a.</text:number>
                    <text:p text:style-name="al">een uittreksel van het handelsregister;</text:p>
                  </text:list-item>
                  <text:list-item text:style-override="id1-3-2-2-5-3-3-2">
                    <text:number>b.</text:number>
                    <text:p text:style-name="al">een motivering waaruit de lokale binding blijkt;</text:p>
                  </text:list-item>
                  <text:list-item text:style-override="id1-3-2-2-5-3-3-3">
                    <text:number>c.</text:number>
                    <text:p text:style-name="al">een veiligheidsplan, waarin in ieder geval het volgende is opgenomen:</text:p>
                    <text:list text:style-name="id1-3-2-2-5-3-3-3-3">
                      <text:list-item text:style-override="id1-3-2-2-5-3-3-3-3-1">
                        <text:number>i.</text:number>
                        <text:p text:style-name="al">een situatietekening, waarin de afsteekplaats, het afsteekterrein, de veiligheidsafstand en de veiligheidszone zijn opgenomen;</text:p>
                      </text:list-item>
                      <text:list-item text:style-override="id1-3-2-2-5-3-3-3-3-2">
                        <text:number>ii.</text:number>
                        <text:p text:style-name="al">een exact overzicht van het af te steken vuurwerk;</text:p>
                      </text:list-item>
                      <text:list-item text:style-override="id1-3-2-2-5-3-3-3-3-3">
                        <text:number>iii.</text:number>
                        <text:p text:style-name="al">een beschrijving van hoe de ingevolge artikel 2.3.2a, eerste lid, van het Vuurwerkbesluit, aan de ontheffing te verbinden voorschriften zullen worden nageleefd;</text:p>
                      </text:list-item>
                      <text:list-item text:style-override="id1-3-2-2-5-3-3-3-3-4">
                        <text:number>iv.</text:number>
                        <text:p text:style-name="al">een of twee supervisors die ter plaatse verantwoordelijk zijn voor een goede gang van zaken alsmede ten hoogste acht ontbranders die vuurwerk tot ontbranding mogen brengen; en</text:p>
                      </text:list-item>
                      <text:list-item text:style-override="id1-3-2-2-5-3-3-3-3-5">
                        <text:number>v.</text:number>
                        <text:p text:style-name="al">een telefoonnummer waarop de supervisor of supervisors bereikbaar zijn.</text:p>
                      </text:list-item>
                    </text:list>
                  </text:list-item>
                  <text:list-item text:style-override="id1-3-2-2-5-3-3-4">
                    <text:number>d.</text:number>
                    <text:p text:style-name="al">een toelichting, waar nodig onderbouwd met foto’s, kaarten of andere gegevens, waaruit blijkt dat het afsteekterrein:</text:p>
                    <text:list text:style-name="id1-3-2-2-5-3-3-4-3">
                      <text:list-item text:style-override="id1-3-2-2-5-3-3-4-3-1">
                        <text:number>i.</text:number>
                        <text:p text:style-name="al">niet de binnenruimte is van een gebouw;</text:p>
                      </text:list-item>
                      <text:list-item text:style-override="id1-3-2-2-5-3-3-4-3-2">
                        <text:number>ii.</text:number>
                        <text:p text:style-name="al">goed bereikbaar is voor hulpdiensten;</text:p>
                      </text:list-item>
                      <text:list-item text:style-override="id1-3-2-2-5-3-3-4-3-3">
                        <text:number>iii.</text:number>
                        <text:p text:style-name="al">zodanig is gelegen dat voldoende ruimte bestaat voor de voorgeschreven veiligheidszone waarin zich geen zeer kwetsbare gebouwen en locaties bevinden, bedrijfsmatig dieren worden gehouden, brandbare objecten of voer- of vaartuigen bevinden en is, naar het oordeel van de burgemeester, geschikt voor het op veilige wijze tot ontbranding brengen en het daaraan voorafgaand bewaren van vuurwerk zoals aangevraagd;</text:p>
                      </text:list-item>
                    </text:list>
                  </text:list-item>
                  <text:list-item text:style-override="id1-3-2-2-5-3-3-5">
                    <text:number>e.</text:number>
                    <text:p text:style-name="al">een beschrijving van de aard en omvang van de activiteit;</text:p>
                  </text:list-item>
                  <text:list-item text:style-override="id1-3-2-2-5-3-3-6">
                    <text:number>f.</text:number>
                    <text:p text:style-name="al">een beschrijving van de wijze waarop omwonenden en andere belanghebbenden worden geïnformeerd;</text:p>
                  </text:list-item>
                  <text:list-item text:style-override="id1-3-2-2-5-3-3-7">
                    <text:number>g.</text:number>
                    <text:p text:style-name="al">indien van toepassing: een toelichting op samenloop met een evenement of andere activiteit;</text:p>
                  </text:list-item>
                  <text:list-item text:style-override="id1-3-2-2-5-3-3-8">
                    <text:number>h.</text:number>
                    <text:p text:style-name="al">indien van toepassing: gegevens over getroffen of te treffen maatregelen voor aansprakelijkheid en verzekering.</text:p>
                  </text:list-item>
                </text:list>
              </text:list-item>
            </text:list>
            <text:p text:style-name="al">
            <text:span text:style-name="nadrukvet">
              <text:span text:style-name="nadrukcur">Toelichting</text:span>
            </text:span>
            <text:span text:style-name="nadrukcur">: Dit artikel geeft aan welke gegevens en bescheiden nodig zijn om de aanvraag zorgvuldig te kunnen beoordelen. Een deel van deze gegevens is nodig om te toetsen of wordt voldaan aan de voorwaarden uit het Vuurwerkbesluit. Daarnaast zijn gegevens nodig voor de beoordeling aan de hand van deze beleidsregels, waaronder de lokale binding, de locatiegeschiktheid, de samenloop met eventuele evenementen, de communicatie richting omwonenden en de aansprakelijkheidsrisico’s. De indieningstermijn van 1 oktober is nodig om advies te kunnen vragen aan betrokken partners, de locatie zorgvuldig te kunnen beoordelen en belanghebbenden tijdig te informeren. De termijn is geen wettelijke vervaltermijn, maar een procedureel uitgangspunt voor een zorgvuldige besluitvorming.</text:span>
          </text:p>
          </text:section>
          <text:section text:name="artikel_id1-3-2-2-6" text:style-name="artikel">
            <text:p text:style-name="artikel_kop_titel"><text:span text:style-name="artikel_kop_label">Artikel</text:span> <text:span text:style-name="artikel_kop_nr">6.</text:span> Te laat ingediende aanvragen</text:p>
            <text:list text:style-name="id1-3-2-2-6-2">
              <text:list-item text:style-override="id1-3-2-2-6-2">
                <text:number>1.</text:number>
                <text:p text:style-name="al">Indien een aanvraag na 1 oktober wordt ingediend, beoordeelt de burgemeester of een zorgvuldige behandeling van de aanvraag nog mogelijk is.</text:p>
              </text:list-item>
              <text:list-item text:style-override="id1-3-2-2-6-3">
                <text:number>2.</text:number>
                <text:p text:style-name="al">Bij deze beoordeling betrekt de burgemeester in ieder geval:</text:p>
                <text:list text:style-name="id1-3-2-2-6-3-3">
                  <text:list-item text:style-override="id1-3-2-2-6-3-3-1">
                    <text:number>a.</text:number>
                    <text:p text:style-name="al">de resterende tijd tot de jaarwisseling;</text:p>
                  </text:list-item>
                  <text:list-item text:style-override="id1-3-2-2-6-3-3-2">
                    <text:number>b.</text:number>
                    <text:p text:style-name="al">de complexiteit van de aanvraag;</text:p>
                  </text:list-item>
                  <text:list-item text:style-override="id1-3-2-2-6-3-3-3">
                    <text:number>c.</text:number>
                    <text:p text:style-name="al">de benodigde advisering door politie, brandweer, veiligheidsregio of andere betrokken partijen;</text:p>
                  </text:list-item>
                  <text:list-item text:style-override="id1-3-2-2-6-3-3-4">
                    <text:number>d.</text:number>
                    <text:p text:style-name="al">de mogelijkheid om de locatie zorgvuldig te beoordelen;</text:p>
                  </text:list-item>
                  <text:list-item text:style-override="id1-3-2-2-6-3-3-5">
                    <text:number>e.</text:number>
                    <text:p text:style-name="al">de mogelijkheid om belanghebbenden te informeren en eventuele zienswijzen te betrekken;</text:p>
                  </text:list-item>
                  <text:list-item text:style-override="id1-3-2-2-6-3-3-6">
                    <text:number>f.</text:number>
                    <text:p text:style-name="al">de beschikbare ambtelijke, toezichts- en handhavingscapaciteit.</text:p>
                  </text:list-item>
                </text:list>
              </text:list-item>
              <text:list-item text:style-override="id1-3-2-2-6-4">
                <text:number>3.</text:number>
                <text:p text:style-name="al">Indien als gevolg van de late indiening een zorgvuldige voorbereiding, beoordeling of uitvoering redelijkerwijs niet meer mogelijk is, kan de burgemeester de aanvraag weigeren.</text:p>
              </text:list-item>
            </text:list>
            <text:p text:style-name="al">
            <text:span text:style-name="nadrukvet">
              <text:span text:style-name="nadrukcur">Toelichting: </text:span>
            </text:span>
            <text:span text:style-name="nadrukcur">Deze bepaling creëert geen automatische weigering na 1 oktober. De burgemeester beoordeelt concreet of de aanvraag nog zorgvuldig kan worden behandeld. Daarmee blijft ruimte voor maatwerk en wordt voorkomen dat de beleidsregel feitelijk een harde wettelijke vervaltermijn introduceert.</text:span>
          </text:p>
          </text:section>
          <text:section text:name="artikel_id1-3-2-2-7" text:style-name="artikel">
            <text:p text:style-name="artikel_kop_titel"><text:span text:style-name="artikel_kop_label">Artikel</text:span> <text:span text:style-name="artikel_kop_nr">7.</text:span> Beoordeling van de locatie</text:p>
            <text:list text:style-name="id1-3-2-2-7-2">
              <text:list-item text:style-override="id1-3-2-2-7-2">
                <text:number>1.</text:number>
                <text:p text:style-name="al">Een ontheffing wordt uitsluitend verleend indien de aangevraagde locatie naar het oordeel van de burgemeester geschikt is voor het veilig tot ontbranding brengen van het aangevraagde vuurwerk.</text:p>
              </text:list-item>
              <text:list-item text:style-override="id1-3-2-2-7-3">
                <text:number>2.</text:number>
                <text:p text:style-name="al">De burgemeester betrekt bij de beoordeling van de locatie in ieder geval:</text:p>
                <text:list text:style-name="id1-3-2-2-7-3-3">
                  <text:list-item text:style-override="id1-3-2-2-7-3-3-1">
                    <text:number>a.</text:number>
                    <text:p text:style-name="al">de bereikbaarheid voor hulpdiensten;</text:p>
                  </text:list-item>
                  <text:list-item text:style-override="id1-3-2-2-7-3-3-2">
                    <text:number>b.</text:number>
                    <text:p text:style-name="al">de aanwezigheid van voldoende ruimte voor het afsteekterrein en de veiligheidszone;</text:p>
                  </text:list-item>
                  <text:list-item text:style-override="id1-3-2-2-7-3-3-3">
                    <text:number>c.</text:number>
                    <text:p text:style-name="al">de afstand tot woningen, gebouwen en publiek toegankelijke locaties;</text:p>
                  </text:list-item>
                  <text:list-item text:style-override="id1-3-2-2-7-3-3-4">
                    <text:number>d.</text:number>
                    <text:p text:style-name="al">de afstand tot kwetsbare gebouwen en locaties;</text:p>
                  </text:list-item>
                  <text:list-item text:style-override="id1-3-2-2-7-3-3-5">
                    <text:number>e.</text:number>
                    <text:p text:style-name="al">de aanwezigheid van brandbare objecten, rieten daken, voer- of vaartuigen;</text:p>
                  </text:list-item>
                  <text:list-item text:style-override="id1-3-2-2-7-3-3-6">
                    <text:number>f.</text:number>
                    <text:p text:style-name="al">de nabijheid van locaties waar bedrijfsmatig dieren worden gehouden;</text:p>
                  </text:list-item>
                  <text:list-item text:style-override="id1-3-2-2-7-3-3-7">
                    <text:number>g.</text:number>
                    <text:p text:style-name="al">de ligging ten opzichte van de openbare weg;</text:p>
                  </text:list-item>
                  <text:list-item text:style-override="id1-3-2-2-7-3-3-8">
                    <text:number>h.</text:number>
                    <text:p text:style-name="al">eerdere incidenten of verstoringen van de openbare orde op of nabij de locatie.</text:p>
                  </text:list-item>
                </text:list>
              </text:list-item>
              <text:list-item text:style-override="id1-3-2-2-7-4">
                <text:number>3.</text:number>
                <text:p text:style-name="al">Op de openbare weg wordt geen ontheffing verleend.</text:p>
              </text:list-item>
              <text:list-item text:style-override="id1-3-2-2-7-5">
                <text:number>4.</text:number>
                <text:p text:style-name="al">De burgemeester kan gebieden of locaties aanwijzen waar geen ontheffing wordt verleend indien dat noodzakelijk wordt geacht in het belang van openbare orde, veiligheid, bereikbaarheid, bescherming van kwetsbare locaties of handhaafbaarheid.</text:p>
              </text:list-item>
            </text:list>
            <text:p text:style-name="al">
            <text:span text:style-name="nadrukvet">
              <text:span text:style-name="nadrukcur">Toelichting</text:span>
            </text:span>
            <text:span text:style-name="nadrukcur">: Het Vuurwerkbesluit schrijft al voor dat het afsteekterrein geschikt moet zijn, voldoende ruimte moet bieden voor de veiligheidszone en goed bereikbaar moet zijn voor hulpdiensten. Dit artikel geeft aan hoe de burgemeester deze lokale beoordelingsruimte toepast.</text:span>
          </text:p>
          </text:section>
          <text:section text:name="artikel_id1-3-2-2-8" text:style-name="artikel">
            <text:p text:style-name="artikel_kop_titel"><text:span text:style-name="artikel_kop_label">Artikel</text:span> <text:span text:style-name="artikel_kop_nr">8.</text:span> Kwetsbare objecten en risicogebieden</text:p>
            <text:list text:style-name="id1-3-2-2-8-2">
              <text:list-item text:style-override="id1-3-2-2-8-2">
                <text:number>1.</text:number>
                <text:p text:style-name="al">De burgemeester verleent geen ontheffing indien de veiligheidszone geheel of gedeeltelijk is gelegen binnen of nabij een locatie waar dit, gelet op de aard van die locatie, onaanvaardbare risico’s oplevert.</text:p>
              </text:list-item>
              <text:list-item text:style-override="id1-3-2-2-8-3">
                <text:number>2.</text:number>
                <text:p text:style-name="al">Als kwetsbare objecten of locaties worden in ieder geval aangemerkt:</text:p>
                <text:list text:style-name="id1-3-2-2-8-3-3">
                  <text:list-item text:style-override="id1-3-2-2-8-3-3-1">
                    <text:number>a.</text:number>
                    <text:p text:style-name="al">ziekenhuizen, hospices en vergelijkbare locaties;</text:p>
                  </text:list-item>
                  <text:list-item text:style-override="id1-3-2-2-8-3-3-2">
                    <text:number>b.</text:number>
                    <text:p text:style-name="al">locaties waar bedrijfsmatig dieren worden gehouden;</text:p>
                  </text:list-item>
                  <text:list-item text:style-override="id1-3-2-2-8-3-3-3">
                    <text:number>c.</text:number>
                    <text:p text:style-name="al">gebouwen met rieten daken of andere verhoogde brandbaarheidsrisico’s;</text:p>
                  </text:list-item>
                  <text:list-item text:style-override="id1-3-2-2-8-3-3-4">
                    <text:number>d.</text:number>
                    <text:p text:style-name="al">locaties waar gevaarlijke stoffen aanwezig zijn;</text:p>
                  </text:list-item>
                  <text:list-item text:style-override="id1-3-2-2-8-3-3-5">
                    <text:number>e.</text:number>
                    <text:p text:style-name="al">locaties waarvan bekend is dat daar tijdens eerdere jaarwisselingen sprake is geweest van ernstige openbare ordeverstoringen of veiligheidsincidenten; en</text:p>
                  </text:list-item>
                  <text:list-item text:style-override="id1-3-2-2-8-3-3-6">
                    <text:number>f.</text:number>
                    <text:p text:style-name="al">Parken en natuurgebieden.</text:p>
                  </text:list-item>
                </text:list>
              </text:list-item>
              <text:list-item text:style-override="id1-3-2-2-8-4">
                <text:number>3.</text:number>
                <text:p text:style-name="al">De burgemeester kan gemotiveerd bepalen dat ook andere locaties als kwetsbaar of risicovol worden aangemerkt.</text:p>
              </text:list-item>
            </text:list>
          </text:section>
          <text:section text:name="artikel_id1-3-2-2-9" text:style-name="artikel">
            <text:p text:style-name="artikel_kop_titel"><text:span text:style-name="artikel_kop_label">Artikel</text:span> <text:span text:style-name="artikel_kop_nr">9.</text:span> Openbare orde en veiligheid</text:p>
            <text:list text:style-name="id1-3-2-2-9-2">
              <text:list-item text:style-override="id1-3-2-2-9-2">
                <text:number>1.</text:number>
                <text:p text:style-name="al">De burgemeester weigert een aanvraag indien naar zijn oordeel onvoldoende is gewaarborgd dat het afsteken van vuurwerk op een veilige en ordelijke wijze kan plaatsvinden.</text:p>
              </text:list-item>
              <text:list-item text:style-override="id1-3-2-2-9-3">
                <text:number>2.</text:number>
                <text:p text:style-name="al">De burgemeester kan een aanvraag weigeren indien:</text:p>
                <text:list text:style-name="id1-3-2-2-9-3-3">
                  <text:list-item text:style-override="id1-3-2-2-9-3-3-1">
                    <text:number>a.</text:number>
                    <text:p text:style-name="al">sprake is van een verhoogd risico op verstoring van de openbare orde;</text:p>
                  </text:list-item>
                  <text:list-item text:style-override="id1-3-2-2-9-3-3-2">
                    <text:number>b.</text:number>
                    <text:p text:style-name="al">de activiteit naar verwachting leidt tot een onevenredige belasting van politie, brandweer, boa’s of andere hulpdiensten;</text:p>
                  </text:list-item>
                  <text:list-item text:style-override="id1-3-2-2-9-3-3-3">
                    <text:number>c.</text:number>
                    <text:p text:style-name="al">onvoldoende toezicht op het afsteekterrein of de veiligheidszone kan worden geborgd;</text:p>
                  </text:list-item>
                  <text:list-item text:style-override="id1-3-2-2-9-3-3-4">
                    <text:number>d.</text:number>
                    <text:p text:style-name="al">onvoldoende duidelijk is hoe wordt voorkomen dat derden buiten de ontheffing om vuurwerk afsteken;</text:p>
                  </text:list-item>
                  <text:list-item text:style-override="id1-3-2-2-9-3-3-5">
                    <text:number>e.</text:number>
                    <text:p text:style-name="al">de aanvraag samenvalt met andere activiteiten of omstandigheden waardoor de veiligheid of handhaafbaarheid onvoldoende kan worden gewaarborgd.</text:p>
                  </text:list-item>
                </text:list>
              </text:list-item>
              <text:list-item text:style-override="id1-3-2-2-9-4">
                <text:number>3.</text:number>
                <text:p text:style-name="al">De burgemeester kan advies vragen aan politie, brandweer, veiligheidsregio of andere betrokken partners.</text:p>
              </text:list-item>
              <text:list-item text:style-override="id1-3-2-2-9-5">
                <text:number>4.</text:number>
                <text:p text:style-name="al">Een negatief advies van een betrokken partner kan aanleiding zijn om de aanvraag te weigeren of aanvullende voorschriften aan de ontheffing te verbinden.</text:p>
              </text:list-item>
            </text:list>
          </text:section>
          <text:section text:name="artikel_id1-3-2-2-10" text:style-name="artikel">
            <text:p text:style-name="artikel_kop_titel"><text:span text:style-name="artikel_kop_label">Artikel</text:span> <text:span text:style-name="artikel_kop_nr">10.</text:span> Samenloop met evenementen</text:p>
            <text:list text:style-name="id1-3-2-2-10-2">
              <text:list-item text:style-override="id1-3-2-2-10-2">
                <text:number>1.</text:number>
                <text:p text:style-name="al">Indien het afsteken van vuurwerk onderdeel uitmaakt van of samenhangt met een evenement, beoordeelt de burgemeester of naast de ontheffing ook een evenementenvergunning of melding op grond van de Algemene Plaatselijke Verordening vereist is.</text:p>
              </text:list-item>
              <text:list-item text:style-override="id1-3-2-2-10-3">
                <text:number>2.</text:number>
                <text:p text:style-name="al">Een ontheffing voor vuurwerk laat onverlet dat de aanvrager verantwoordelijk is voor het verkrijgen van andere benodigde toestemmingen, vergunningen of meldingen.</text:p>
              </text:list-item>
              <text:list-item text:style-override="id1-3-2-2-10-4">
                <text:number>3.</text:number>
                <text:p text:style-name="al">Indien een vereiste evenementenvergunning wordt geweigerd of niet tijdig kan worden verleend, kan dit aanleiding zijn om de ontheffing te weigeren.</text:p>
              </text:list-item>
            </text:list>
            <text:p text:style-name="al">
            <text:span text:style-name="nadrukvet">
              <text:span text:style-name="nadrukcur">Toelichting</text:span>
            </text:span>
            <text:span text:style-name="nadrukcur">: De Wet veilige jaarwisseling en het Vuurwerkbesluit laten de gemeentelijke regels over evenementen onverlet. Als het vuurwerk onderdeel is van een evenement, kan dus naast de ontheffing ook een evenementenvergunning of melding nodig zijn.</text:span>
          </text:p>
          </text:section>
          <text:section text:name="artikel_id1-3-2-2-11" text:style-name="artikel">
            <text:p text:style-name="artikel_kop_titel"><text:span text:style-name="artikel_kop_label">Artikel</text:span> <text:span text:style-name="artikel_kop_nr">11.</text:span> Aansprakelijkheid en verzekering</text:p>
            <text:list text:style-name="id1-3-2-2-11-2">
              <text:list-item text:style-override="id1-3-2-2-11-2">
                <text:number>1.</text:number>
                <text:p text:style-name="al">De aanvrager is verantwoordelijk voor de naleving van de ontheffing en de daaraan verbonden voorschriften.</text:p>
              </text:list-item>
              <text:list-item text:style-override="id1-3-2-2-11-3">
                <text:number>2.</text:number>
                <text:p text:style-name="al">De aanvrager is verantwoordelijk voor schade of letsel die voortvloeit uit het gebruik van de ontheffing, voor zover deze schade of dit letsel aan de aanvrager kan worden toegerekend.</text:p>
              </text:list-item>
              <text:list-item text:style-override="id1-3-2-2-11-4">
                <text:number>3.</text:number>
                <text:p text:style-name="al">De burgemeester kan verlangen dat de aanvrager aantoont dat een passende aansprakelijkheidsverzekering is afgesloten, of dat op andere wijze voldoende is gewaarborgd dat eventuele schade kan worden gedekt.</text:p>
              </text:list-item>
              <text:list-item text:style-override="id1-3-2-2-11-5">
                <text:number>4.</text:number>
                <text:p text:style-name="al">Indien onvoldoende aannemelijk is dat de aanvrager de financiële risico’s van de activiteit kan dragen, kan de burgemeester aanvullende voorschriften stellen of de aanvraag weigeren.</text:p>
              </text:list-item>
            </text:list>
            <text:p text:style-name="al">
            <text:span text:style-name="nadrukvet">
              <text:span text:style-name="nadrukcur">Toelichting</text:span>
            </text:span>
            <text:span text:style-name="nadrukcur">: Het Vuurwerkbesluit verplicht niet tot een verzekering, maar laat ruimte aan de burgemeester om dit in een concreet geval te adviseren of voor te schrijven. Om die reden is de verzekeringseis hier niet absoluut geformuleerd, maar als beoordelings- en voorschriftenruimte.</text:span>
          </text:p>
          </text:section>
          <text:section text:name="artikel_id1-3-2-2-12" text:style-name="artikel">
            <text:p text:style-name="artikel_kop_titel"><text:span text:style-name="artikel_kop_label">Artikel</text:span> <text:span text:style-name="artikel_kop_nr">12.</text:span> Meerdere aanvragen</text:p>
            <text:list text:style-name="id1-3-2-2-12-2">
              <text:list-item text:style-override="id1-3-2-2-12-2">
                <text:number>1.</text:number>
                <text:p text:style-name="al">Indien meerdere aanvragen betrekking hebben op dezelfde locatie, nabijgelegen locaties of hetzelfde tijdvak, beoordeelt de burgemeester of deze aanvragen naast elkaar kunnen worden toegestaan.</text:p>
              </text:list-item>
              <text:list-item text:style-override="id1-3-2-2-12-3">
                <text:number>2.</text:number>
                <text:p text:style-name="al">Per vereniging of stichting wordt per jaarwisseling maximal één ontheffing verleend.</text:p>
              </text:list-item>
              <text:list-item text:style-override="id1-3-2-2-12-4">
                <text:number>3.</text:number>
                <text:p text:style-name="al">De burgemeester kan een aanvraag weigeren indien verlening zou leiden tot een onaanvaardbare cumulatie van risico’s voor openbare orde, veiligheid, toezicht, handhaving of bereikbaarheid.</text:p>
              </text:list-item>
              <text:list-item text:style-override="id1-3-2-2-12-5">
                <text:number>4.</text:number>
                <text:p text:style-name="al">Indien meerdere aanvragen niet naast elkaar kunnen worden toegestaan, betrekt de burgemeester bij de beoordeling in ieder geval:</text:p>
                <text:list text:style-name="id1-3-2-2-12-5-3">
                  <text:list-item text:style-override="id1-3-2-2-12-5-3-1">
                    <text:number>a.</text:number>
                    <text:p text:style-name="al">de volledigheid en tijdigheid van de aanvraag;</text:p>
                  </text:list-item>
                  <text:list-item text:style-override="id1-3-2-2-12-5-3-2">
                    <text:number>b.</text:number>
                    <text:p text:style-name="al">de mate van lokale binding;</text:p>
                  </text:list-item>
                  <text:list-item text:style-override="id1-3-2-2-12-5-3-3">
                    <text:number>c.</text:number>
                    <text:p text:style-name="al">de geschiktheid van de locatie;</text:p>
                  </text:list-item>
                  <text:list-item text:style-override="id1-3-2-2-12-5-3-4">
                    <text:number>d.</text:number>
                    <text:p text:style-name="al">de gevolgen voor omwonenden en de omgeving;</text:p>
                  </text:list-item>
                  <text:list-item text:style-override="id1-3-2-2-12-5-3-5">
                    <text:number>e.</text:number>
                    <text:p text:style-name="al">de mate waarin de aanvraag bijdraagt aan een georganiseerd, veilig en controleerbaar alternatief voor ongecontroleerd vuurwerkgebruik.</text:p>
                  </text:list-item>
                </text:list>
              </text:list-item>
              <text:list-item text:style-override="id1-3-2-2-12-6">
                <text:number>5.</text:number>
                <text:p text:style-name="al">De burgemeester stelt vooralsnog geen maximumaantal ontheffingen vast.</text:p>
              </text:list-item>
            </text:list>
            <text:p text:style-name="al">
            <text:span text:style-name="nadrukvet">
              <text:span text:style-name="nadrukcur">Toelichting</text:span>
            </text:span>
            <text:span text:style-name="nadrukcur">: De burgemeester stelt geen maximumaantal ontheffingen voor de gemeente als geheel vast. Daarmee blijft ruimte bestaan om aanvragen van lokale verenigingen en stichtingen individueel te beoordelen. Wel wordt per vereniging of stichting per jaarwisseling maximaal één ontheffing verleend. Hiermee wordt voorkomen dat één organisatie meerdere vuurwerkactiviteiten organiseert of aanvraagt, waardoor de risico’s voor openbare orde, veiligheid, toezicht, handhaving en uitvoerbaarheid kunnen toenemen. Deze beperking laat onverlet dat meerdere verenigingen of stichtingen afzonderlijk een aanvraag kunnen indienen, mits elke aanvraag voldoet aan het Vuurwerkbesluit en deze beleidsregels.</text:span>
          </text:p>
          </text:section>
          <text:section text:name="artikel_id1-3-2-2-13" text:style-name="artikel">
            <text:p text:style-name="artikel_kop_titel"><text:span text:style-name="artikel_kop_label">Artikel</text:span> <text:span text:style-name="artikel_kop_nr">13.</text:span> Aanvullende voorschriften</text:p>
            <text:list text:style-name="id1-3-2-2-13-2">
              <text:list-item text:style-override="id1-3-2-2-13-2">
                <text:number>1.</text:number>
                <text:p text:style-name="al">De burgemeester verbindt aan een ontheffing in ieder geval de voorschriften die op grond van het Vuurwerkbesluit verplicht zijn.</text:p>
              </text:list-item>
              <text:list-item text:style-override="id1-3-2-2-13-3">
                <text:number>2.</text:number>
                <text:p text:style-name="al">De burgemeester kan daarnaast aanvullende voorschriften verbinden indien dat nodig is in het belang van openbare orde, veiligheid, gezondheid, bescherming van dieren, bescherming van goederen, bereikbaarheid of handhaafbaarheid.</text:p>
              </text:list-item>
              <text:list-item text:style-override="id1-3-2-2-13-4">
                <text:number>3.</text:number>
                <text:p text:style-name="al">Aanvullende voorschriften kunnen onder meer betrekking hebben op:</text:p>
                <text:list text:style-name="id1-3-2-2-13-4-3">
                  <text:list-item text:style-override="id1-3-2-2-13-4-3-1">
                    <text:number>a.</text:number>
                    <text:p text:style-name="al">communicatie met omwonenden;</text:p>
                  </text:list-item>
                  <text:list-item text:style-override="id1-3-2-2-13-4-3-2">
                    <text:number>b.</text:number>
                    <text:p text:style-name="al">afzettingen en publieksbegeleiding;</text:p>
                  </text:list-item>
                  <text:list-item text:style-override="id1-3-2-2-13-4-3-3">
                    <text:number>c.</text:number>
                    <text:p text:style-name="al">aanwezigheid van EHBO of BHV;</text:p>
                  </text:list-item>
                  <text:list-item text:style-override="id1-3-2-2-13-4-3-4">
                    <text:number>d.</text:number>
                    <text:p text:style-name="al">bereikbaarheid van de supervisor;</text:p>
                  </text:list-item>
                  <text:list-item text:style-override="id1-3-2-2-13-4-3-5">
                    <text:number>e.</text:number>
                    <text:p text:style-name="al">toezicht door de aanvrager;</text:p>
                  </text:list-item>
                  <text:list-item text:style-override="id1-3-2-2-13-4-3-6">
                    <text:number>f.</text:number>
                    <text:p text:style-name="al">beperking van het tijdvak waarbinnen vuurwerk mag worden afgestoken;</text:p>
                  </text:list-item>
                  <text:list-item text:style-override="id1-3-2-2-13-4-3-7">
                    <text:number>g.</text:number>
                    <text:p text:style-name="al">het informeren van politie, brandweer of gemeentelijke toezichthouders;</text:p>
                  </text:list-item>
                  <text:list-item text:style-override="id1-3-2-2-13-4-3-8">
                    <text:number>h.</text:number>
                    <text:p text:style-name="al">aanvullende maatregelen ter bescherming van kwetsbare locaties.</text:p>
                  </text:list-item>
                </text:list>
              </text:list-item>
            </text:list>
          </text:section>
          <text:section text:name="artikel_id1-3-2-2-14" text:style-name="artikel">
            <text:p text:style-name="artikel_kop_titel"><text:span text:style-name="artikel_kop_label">Artikel</text:span> <text:span text:style-name="artikel_kop_nr">14.</text:span> Intrekking of wijziging van de ontheffing</text:p>
            <text:list text:style-name="id1-3-2-2-14-2">
              <text:list-item text:style-override="id1-3-2-2-14-2">
                <text:number>1.</text:number>
                <text:p text:style-name="al">De burgemeester trekt een ontheffing in de gevallen waarin het Vuurwerkbesluit daartoe verplicht.</text:p>
              </text:list-item>
              <text:list-item text:style-override="id1-3-2-2-14-3">
                <text:number>2.</text:number>
                <text:p text:style-name="al">De burgemeester kan een ontheffing intrekken of wijzigen indien:</text:p>
                <text:list text:style-name="id1-3-2-2-14-3-3">
                  <text:list-item text:style-override="id1-3-2-2-14-3-3-1">
                    <text:number>a.</text:number>
                    <text:p text:style-name="al">voorschriften niet worden nageleefd;</text:p>
                  </text:list-item>
                  <text:list-item text:style-override="id1-3-2-2-14-3-3-2">
                    <text:number>b.</text:number>
                    <text:p text:style-name="al">onjuiste of onvolledige gegevens zijn verstrekt;</text:p>
                  </text:list-item>
                  <text:list-item text:style-override="id1-3-2-2-14-3-3-3">
                    <text:number>c.</text:number>
                    <text:p text:style-name="al">de feitelijke situatie afwijkt van de aanvraag of het veiligheidsplan;</text:p>
                  </text:list-item>
                  <text:list-item text:style-override="id1-3-2-2-14-3-3-4">
                    <text:number>d.</text:number>
                    <text:p text:style-name="al">gewijzigde omstandigheden maken dat veilig afsteken niet langer is gewaarborgd;</text:p>
                  </text:list-item>
                  <text:list-item text:style-override="id1-3-2-2-14-3-3-5">
                    <text:number>e.</text:number>
                    <text:p text:style-name="al">sprake is van ernstige verstoring van de openbare orde of een concreet risico daarop;</text:p>
                  </text:list-item>
                  <text:list-item text:style-override="id1-3-2-2-14-3-3-6">
                    <text:number>f.</text:number>
                    <text:p text:style-name="al">toezicht of handhaving redelijkerwijs niet langer uitvoerbaar is.</text:p>
                  </text:list-item>
                </text:list>
              </text:list-item>
              <text:list-item text:style-override="id1-3-2-2-14-4">
                <text:number>3.</text:number>
                <text:p text:style-name="al">Indien mogelijk neemt de burgemeester een besluit tot intrekking of wijziging uiterlijk op 30 december voorafgaand aan de jaarwisseling.</text:p>
              </text:list-item>
              <text:list-item text:style-override="id1-3-2-2-14-5">
                <text:number>4.</text:number>
                <text:p text:style-name="al">Indien intrekking of wijziging pas op of na 31 december noodzakelijk blijkt, kan de burgemeester bepalen welke maatregelen nodig zijn met betrekking tot reeds ter beschikking gesteld vuurwerk.</text:p>
              </text:list-item>
            </text:list>
            <text:p text:style-name="al">
            <text:span text:style-name="nadrukvet">
              <text:span text:style-name="nadrukcur">Toelichting</text:span>
            </text:span>
            <text:span text:style-name="nadrukcur">: Het Vuurwerkbesluit bevat verplichte en facultatieve intrekkingsgronden. Dit artikel geeft richting aan de lokale toepassing daarvan, zonder de wettelijke intrekkingsgronden te vervangen of te beperken.</text:span>
          </text:p>
          </text:section>
          <text:section text:name="artikel_id1-3-2-2-15" text:style-name="artikel">
            <text:p text:style-name="artikel_kop_titel"><text:span text:style-name="artikel_kop_label">Artikel</text:span> <text:span text:style-name="artikel_kop_nr">15.</text:span> Toezicht en handhaving</text:p>
            <text:list text:style-name="id1-3-2-2-15-2">
              <text:list-item text:style-override="id1-3-2-2-15-2">
                <text:number>1.</text:number>
                <text:p text:style-name="al">Toezicht op de naleving van verleende ontheffingen vindt risicogestuurd plaats.</text:p>
              </text:list-item>
              <text:list-item text:style-override="id1-3-2-2-15-3">
                <text:number>2.</text:number>
                <text:p text:style-name="al">De burgemeester kan toezichthouders aanwijzen voor het toezicht op de naleving van de ontheffing en de daaraan verbonden voorschriften.</text:p>
              </text:list-item>
              <text:list-item text:style-override="id1-3-2-2-15-4">
                <text:number>3.</text:number>
                <text:p text:style-name="al">Bij overtreding van voorschriften kan de burgemeester passende maatregelen treffen, waaronder waarschuwing, wijziging of intrekking van de ontheffing, dan wel bestuursrechtelijke handhaving.</text:p>
              </text:list-item>
              <text:list-item text:style-override="id1-3-2-2-15-5">
                <text:number>4.</text:number>
                <text:p text:style-name="al">Strafrechtelijke handhaving van verboden bezit of gebruik van vuurwerk vindt plaats door de daartoe bevoegde opsporingsinstanties.</text:p>
              </text:list-item>
            </text:list>
          </text:section>
          <text:section text:name="artikel_id1-3-2-2-16" text:style-name="artikel">
            <text:p text:style-name="artikel_kop_titel"><text:span text:style-name="artikel_kop_label">Artikel</text:span> <text:span text:style-name="artikel_kop_nr">16.</text:span> Evaluatie</text:p>
            <text:list text:style-name="id1-3-2-2-16-2">
              <text:list-item text:style-override="id1-3-2-2-16-2">
                <text:number>1.</text:number>
                <text:p text:style-name="al">De toepassing van deze beleidsregels wordt na de eerste jaarwisseling geëvalueerd.</text:p>
              </text:list-item>
              <text:list-item text:style-override="id1-3-2-2-16-3">
                <text:number>2.</text:number>
                <text:p text:style-name="al">Bij de evaluatie wordt in ieder geval gekeken naar:</text:p>
                <text:list text:style-name="id1-3-2-2-16-3-3">
                  <text:list-item text:style-override="id1-3-2-2-16-3-3-1">
                    <text:number>a.</text:number>
                    <text:p text:style-name="al">het aantal ingediende aanvragen;</text:p>
                  </text:list-item>
                  <text:list-item text:style-override="id1-3-2-2-16-3-3-2">
                    <text:number>b.</text:number>
                    <text:p text:style-name="al">het aantal verleende en geweigerde ontheffingen;</text:p>
                  </text:list-item>
                  <text:list-item text:style-override="id1-3-2-2-16-3-3-3">
                    <text:number>c.</text:number>
                    <text:p text:style-name="al">de uitvoerbaarheid van de procedure;</text:p>
                  </text:list-item>
                  <text:list-item text:style-override="id1-3-2-2-16-3-3-4">
                    <text:number>d.</text:number>
                    <text:p text:style-name="al">de ervaringen van politie, brandweer, toezicht en handhaving;</text:p>
                  </text:list-item>
                  <text:list-item text:style-override="id1-3-2-2-16-3-3-5">
                    <text:number>e.</text:number>
                    <text:p text:style-name="al">incidenten of overtredingen;</text:p>
                  </text:list-item>
                  <text:list-item text:style-override="id1-3-2-2-16-3-3-6">
                    <text:number>f.</text:number>
                    <text:p text:style-name="al">reacties van inwoners en belanghebbenden;</text:p>
                  </text:list-item>
                  <text:list-item text:style-override="id1-3-2-2-16-3-3-7">
                    <text:number>g.</text:number>
                    <text:p text:style-name="al">de financiële en personele gevolgen.</text:p>
                  </text:list-item>
                </text:list>
              </text:list-item>
              <text:list-item text:style-override="id1-3-2-2-16-4">
                <text:number>3.</text:number>
                <text:p text:style-name="al">De uitkomsten van de evaluatie kunnen aanleiding geven tot wijziging van deze beleidsregels.</text:p>
              </text:list-item>
            </text:list>
          </text:section>
          <text:section text:name="artikel_id1-3-2-2-17" text:style-name="artikel">
            <text:p text:style-name="artikel_kop_titel"><text:span text:style-name="artikel_kop_label">Artikel</text:span> <text:span text:style-name="artikel_kop_nr">17.</text:span> Afwijking van de beleidsregels</text:p>
            <text:p text:style-name="al">De burgemeester handelt overeenkomstig deze beleidsregels, tenzij toepassing daarvan voor een of meer belanghebbenden gevolgen zou hebben die wegens bijzondere omstandigheden onevenredig zijn in verhouding tot de met deze beleidsregels te dienen doelen.</text:p>
          </text:section>
          <text:section text:name="artikel_id1-3-2-2-18" text:style-name="artikel">
            <text:p text:style-name="artikel_kop_titel"><text:span text:style-name="artikel_kop_label">Artikel</text:span> <text:span text:style-name="artikel_kop_nr">18.</text:span> Inwerkingtreding en citeertitel</text:p>
            <text:list text:style-name="id1-3-2-2-18-2">
              <text:list-item text:style-override="id1-3-2-2-18-2">
                <text:number>1.</text:number>
                <text:p text:style-name="al">Deze beleidsregels treden in werking op 1 augustus 2026.</text:p>
              </text:list-item>
              <text:list-item text:style-override="id1-3-2-2-18-3">
                <text:number>2.</text:number>
                <text:p text:style-name="al">Deze beleidsregels worden aangehaald als: Beleidsregels vuurwerkontheffingen jaarwisseling gemeente Leidschendam-Voorburg 2026.</text:p>
              </text:list-item>
            </text:list>
          </text:section>
        </text:section>
        <text:section text:name="regeling-sluiting_id1-3-2-3" text:style-name="regeling-sluiting">
          <text:section text:name="ondertekening_id1-3-2-3-1">
            <text:p><text:span text:style-name="functie">Aldus besloten door de burgemeester op 30 juli 2026</text:span></text:p>
          </text:section>
          <text:section text:name="ondertekening_id1-3-2-3-2">
            <text:p><text:span text:style-name="functie"/></text:p>
            <text:p><text:span text:style-name="functie">de burgemeester van Leidschendam-Voorburg</text:span></text:p>
            <text:p><text:span text:style-name="functie">M.W. Vroo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11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eidschendam-Voorburg</meta:user-defined>
    <meta:user-defined meta:name="OVERHEID.Informatietype/DC.type">officiële publicatie</meta:user-defined>
    <meta:user-defined meta:name="OVERHEIDop.Rubriek/DC.type">beleidsregel</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Openbare orde en veiligheid | Organisatie en beleid</meta:user-defined>
    <meta:user-defined meta:name="DC.source">artikel 4:81 van de Algemene wet bestuursrecht]|[1.0:c:BWBR0005537&amp;artikel=4%3A81&amp;g=2026-07-01</meta:user-defined>
    <meta:user-defined meta:name="DC.source">artikel 9.2.2.1 van de Wet milieubeheer]|[1.0:c:BWBR0003245&amp;artikel=9.2.2.1&amp;g=2026-06-20</meta:user-defined>
    <meta:user-defined meta:name="DC.source">artikel 2.3.2 van het Vuurwerkbesluit]|[1.0:c:BWBR0013360&amp;artikel=2.3.2&amp;g=2024-10-01</meta:user-defined>
    <meta:user-defined meta:name="OVERHEIDop.referentienummer">4827</meta:user-defined>
    <meta:user-defined meta:name="DCTERMS.alternative">Beleidsregels vuurwerkontheffingen jaarwisseling gemeente Leidschendam-Voorburg 2026</meta:user-defined>
    <dc:language>nl</dc:language>
    <meta:user-defined meta:name="OVERHEIDop.locatietype/OVERHEIDop.gebiedsmarkering">Gemeente</meta:user-defined>
    <meta:user-defined meta:name="DC.title">Beleidsregels vuurwerkontheffingen jaarwisseling gemeente Leidschendam-Voorburg 2026</meta:user-defined>
    <meta:user-defined meta:name="DCTERMS.W3CDTF/DCTERMS.available">2026-07-31</meta:user-defined>
    <meta:user-defined meta:name="DCTERMS.W3CDTF/OVERHEIDop.jaargang">2026</meta:user-defined>
    <meta:user-defined meta:name="OVERHEIDop.publicationIssue">371194</meta:user-defined>
    <meta:user-defined meta:name="OVERHEIDop.betreftRegeling">CVDR765339_1</meta:user-defined>
    <meta:user-defined meta:name="xs:date/OVERHEIDop.startdatum">2026-08-01</meta:user-defined>
    <meta:user-defined meta:name="OVERHEIDop.GmbID/DC.identifier">gmb-2026-371194</meta:user-defined>
    <meta:user-defined meta:name="OVERHEIDop.versieInformatie"/>
  </office:meta>
</office:document-meta>
</file>