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depot, Brabantweg 1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depot (keet, buismateriaal, container, toilet, e.d.) i.v.m. het leggen van kabels en leidingen in opdracht van Vitens en Liander</text:p>
            <text:p text:style-name="common-al">Locatie: Brabantweg 115 (op grasveld en deels parkeervakken)</text:p>
            <text:p text:style-name="common-al">Datum: 6 augustus 2026 tot en met 18 september 2026</text:p>
            <text:p text:style-name="common-al">Dossiernummer: 5209540 (identiek aan 4873362)</text:p>
            <text:p text:style-name="common-al">Verzenddatum besluit: 30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119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9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9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Brabantweg 115</meta:user-defined>
    <dc:language>nl</dc:language>
    <meta:user-defined meta:name="OVERHEIDop.locatietype/OVERHEIDop.gebiedsmarkering">Adres</meta:user-defined>
    <meta:user-defined meta:name="DC.title">Gemeente Arnhem - besluit oneigenlijk gebruik openbare grond, depot, Brabantweg 115</meta:user-defined>
    <meta:user-defined meta:name="DCTERMS.W3CDTF/DCTERMS.available">2026-08-03</meta:user-defined>
    <meta:user-defined meta:name="DCTERMS.W3CDTF/OVERHEIDop.jaargang">2026</meta:user-defined>
    <meta:user-defined meta:name="OVERHEIDop.publicationIssue">371193</meta:user-defined>
    <meta:user-defined meta:name="OVERHEIDop.GmbID/DC.identifier">gmb-2026-371193</meta:user-defined>
    <meta:user-defined meta:name="OVERHEIDop.versieInformatie"/>
  </office:meta>
</office:document-meta>
</file>