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evenementenvergunning, Voetbalvergunning Vitesse, Batavierenweg 25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heeft de volgende vergunning verleend:</text:p>
            <text:p text:style-name="common-al">Evenementenvergunning</text:p>
            <text:p text:style-name="common-al">Voor: Voetbalvergunning Vitesse eerste seizoenshelft</text:p>
            <text:p text:style-name="common-al">Datum: 7 augustus 2026 om 20:00 uur</text:p>
            <text:p text:style-name="common-al">21 augustus 2026 om 20:00 uur</text:p>
            <text:p text:style-name="common-al">4 september 2026 om 20:00 uur</text:p>
            <text:p text:style-name="common-al">19 september 2026 om 16:30 uur</text:p>
            <text:p text:style-name="common-al">3 oktober 2026 om 16:30 uur</text:p>
            <text:p text:style-name="common-al">23 oktober 2026 om 20:00 uur</text:p>
            <text:p text:style-name="common-al">8 november 2026 om 12:15 uur</text:p>
            <text:p text:style-name="common-al">20 november 2026 om 20:00 uur</text:p>
            <text:p text:style-name="common-al">4 december 2026 om 20:00 uur</text:p>
            <text:p text:style-name="common-al">11 december 2026 om 20:00 uur</text:p>
            <text:p text:style-name="common-al">Locatie: Batavierenweg 25 Arnhem</text:p>
            <text:p text:style-name="common-al">Dossiernummer: 5209082 </text:p>
            <text:p text:style-name="common-al">Verzenddatum besluit: 30 juli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Tevens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118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8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8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Batavierenweg 25</meta:user-defined>
    <dc:language>nl</dc:language>
    <meta:user-defined meta:name="OVERHEIDop.locatietype/OVERHEIDop.gebiedsmarkering">Adres</meta:user-defined>
    <meta:user-defined meta:name="DC.title">Gemeente Arnhem - besluit evenementenvergunning, Voetbalvergunning Vitesse, Batavierenweg 25 Arnhem</meta:user-defined>
    <meta:user-defined meta:name="DCTERMS.W3CDTF/DCTERMS.available">2026-08-03</meta:user-defined>
    <meta:user-defined meta:name="DCTERMS.W3CDTF/OVERHEIDop.jaargang">2026</meta:user-defined>
    <meta:user-defined meta:name="OVERHEIDop.publicationIssue">371188</meta:user-defined>
    <meta:user-defined meta:name="OVERHEIDop.GmbID/DC.identifier">gmb-2026-371188</meta:user-defined>
    <meta:user-defined meta:name="OVERHEIDop.versieInformatie"/>
  </office:meta>
</office:document-meta>
</file>