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drie bomen aan Oude Utrechtseweg 137, 3743 KN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30-07-2026 een aanvraag voor een omgevingsvergunning ontvangen. De vergunning is aangevraagd voor het kappen van drie bomen aan Oude Utrechtseweg 137, 3743 KN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371153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5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153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72877</meta:user-defined>
    <meta:user-defined meta:name="DCTERMS.abstract">het kappen van drie bom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kappen van drie bomen aan Oude Utrechtseweg 137, 3743 KN Baar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153</meta:user-defined>
    <meta:user-defined meta:name="OVERHEIDop.GmbID/DC.identifier">gmb-2026-371153</meta:user-defined>
    <meta:user-defined meta:name="OVERHEIDop.versieInformatie"/>
  </office:meta>
</office:document-meta>
</file>