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Zuiderzeestraatweg 668, 8094AV Hattem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Zuiderzeestraatweg 668 in Hattemerbroek, voor het realiseren van 14 seniorenappartementen en een twee-onder-een-kapwoning, ontvangen op 30 juli 2026 (zaaknummer R2026-02028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711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R2026-02028</meta:user-defined>
    <meta:user-defined meta:name="DCTERMS.abstract">Betreft: Aanvraag op locatie Zuiderzeestraatweg 668, 8094AV Hattemerbroek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ontvangst Aanvraag Omgevingsvergunning, Zuiderzeestraatweg 668, 8094AV Hattemerbro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1149</meta:user-defined>
    <meta:user-defined meta:name="OVERHEIDop.GmbID/DC.identifier">gmb-2026-371149</meta:user-defined>
    <meta:user-defined meta:name="OVERHEIDop.versieInformatie"/>
  </office:meta>
</office:document-meta>
</file>