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ruldistelstraat 15 1031J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opbouw op de tweede verdieping met vaste trap en het realiseren van een dakterras ter hoogte van de derde verdieping</text:p>
            <text:p text:style-name="common-al">Zaakadres: Kruldistelstraat 15 1031JS Amsterdam</text:p>
            <text:p text:style-name="common-al">Datum ontvangst: 25-06-2026</text:p>
            <text:p text:style-name="common-al">Zaaknummer: Z2026-028138</text:p>
            <text:p text:style-name="common-al">DSO-nummer: 202606250136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14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14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14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138</meta:user-defined>
    <meta:user-defined meta:name="DCTERMS.abstract">realiseren van een dakopbouw op de tweede verdieping met vaste trap en het realiseren van een dakterras ter hoogte van de derde verdiep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Kruldistelstraat 15 1031JS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144</meta:user-defined>
    <meta:user-defined meta:name="OVERHEIDop.GmbID/DC.identifier">gmb-2026-371144</meta:user-defined>
    <meta:user-defined meta:name="OVERHEIDop.versieInformatie"/>
  </office:meta>
</office:document-meta>
</file>