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kerkplein Breukelen - poffertjeskraam bij Open Monumentendag d.d. 12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een melding ontvangen waarvoor geen vergunningsplicht geldt voor de locatie kerkplein Breukelen. De melding is geregistreerd onder zaaknummer Z2026-00001795.</text:p>
            <text:p text:style-name="common-al">De melding betreft: evenementen melding op kerkplein Breukelen - Opstellen poffertjeskraam bij Open Monumentendag d.d. 12-0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11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795</meta:user-defined>
    <meta:user-defined meta:name="DCTERMS.abstract">Betreft: Melding op locatie kerkplein Breukelen</meta:user-defined>
    <dc:language>nl</dc:language>
    <meta:user-defined meta:name="OVERHEIDop.locatietype/OVERHEIDop.gebiedsmarkering">Punt</meta:user-defined>
    <meta:user-defined meta:name="DC.title">Kennisgeving ontvangst melding, Gemeente Stichtse Vecht - kerkplein Breukelen - poffertjeskraam bij Open Monumentendag d.d. 12-09-202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126</meta:user-defined>
    <meta:user-defined meta:name="OVERHEIDop.GmbID/DC.identifier">gmb-2026-371126</meta:user-defined>
    <meta:user-defined meta:name="OVERHEIDop.versieInformatie"/>
  </office:meta>
</office:document-meta>
</file>