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pand Duinweg 50 te Den Held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en Helder (hierna: ‘de gemeente’) heeft het voornemen om het Pompgemaal plaatselijk gelegen aan de Duinweg 50, 1789AS te Den Helder, kadastraal bekend als gemeente Den Helder, sectie F, nummer(s) 738, ter grootte van 242 m², te verhuren. De gemeente meent op basis van de hierna omschreven objectieve, toetsbare en redelijke criteria dat het Mondriaan Fonds hiervoor als enige serieuze gegadigde in aanmerking komt. Daartoe is het volgende van belang. </text:p>
            <text:p text:style-name="al">
            <text:span text:style-name="nadrukvet">Motivering </text:span>
          </text:p>
            <text:p text:style-name="al">• De gemeente is voornemens het Pompgemaal te verhuren aan het Mondriaan Fonds ten behoeve van de exploitatie als residency voor beeldend kunstenaars.</text:p>
            <text:p text:style-name="al">• De gemeente heeft vastgesteld dat de beoogde huurder dient te voldoen aan criteria die rechtstreeks samenhangen met het doel van de verhuur, te weten de duurzame instandhouding van het monumentale Pompgemaal en een hoogwaardige, professioneel ingebedde culturele exploitatie van het gebouw. De beoogde huurder is een landelijk opererend cultuurfonds met een wettelijk verankerde taak op het gebied van beeldende kunst en cultureel erfgoed en voldoet aan deze criteria.</text:p>
            <text:p text:style-name="al">• De beoogde huurder dient een financiële bijdrage van minimaal € 40.000 te leveren aan de renovatie van het Pompgemaal. Deze bijdrage is noodzakelijk voor het toekomstbestendig maken van het monumentale gebouw. Voorts dient de huurder een marktconforme huur te betalen voor het gebruik van het gebouw.</text:p>
            <text:p text:style-name="al">• Daarnaast dient de beoogde huurder aantoonbare en langdurige ervaring te hebben met de exploitatie van een residency locatie voor beeldend kunstenaars. Het Mondriaan Fonds verzorgt reeds meer dan twee decennia residencies, onder andere in het Pompgemaal.</text:p>
            <text:p text:style-name="al">• Tevens dient de beoogde huurder aantoonbaar te werken aan culturele diversiteit, talentontwikkeling en culturele uitwisseling.</text:p>
            <text:p text:style-name="al">• Door verhuur van het Pompgemaal aan het Mondriaan Fonds geeft de gemeente uitvoering aan haar vastgestelde beleidskaders, waaronder het erfgoedbeleid en het cultuurbeleid. In het vastgestelde cultuurbeleidskader is expliciet opgenomen dat de gemeente zich inspant om, in samenwerking met het Mondriaan Fonds, het voormalige Pompgemaal in stand te houden als broedplaats voor kunst en cultuur.</text:p>
            <text:p text:style-name="al">Gelet op de hiervoor genoemde cumulatieve criteria staat op voorhand vast, althans mag redelijkerwijs worden aangenomen, dat het Mondriaan Fonds de enige serieuze gegadigde is voor de verhuur van het Pompgemaal, passend binnen de gemeentelijke beleidsdoelen.</text:p>
            <text:p text:style-name="al">
            <text:span text:style-name="nadrukvet">Reactie- en vervaltermijn</text:span>
          </text:p>
            <text:p text:style-name="al">Als u zich niet kunt verenigen met dit voornemen van de gemeente, omdat u meent zelf als serieuze gegadigde in aanmerking te komen voor de beoogde gronduitgifte, dan kunt u binnen een termijn van 20 kalenderdagen na publicatiedatum een kort geding aanhangig maken bij de bevoegde voorzieningenrechter van de rechtbank Noord-Holland, locatie Alkmaar. Een digitaal afschrift van de dagvaarding dient u tevens aan het volgende e-mailadres te sturen: vastgoed@denhelder.nl. </text:p>
            <text:p text:style-name="al">Als u niet tijdig een kort geding aanhangig maakt, vervallen uw rechten om in of buiten rechte op te komen tegen het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al">Met deze publicatie geeft de gemeente uitvoering aan het arrest van de Hoge Raad van 26 november 2021 (ECLI:NL:HR:2021:1778) en het arrest van de Hoge Raad van 15 november 2024 (ECLI:NL:HR:2024:1661), voor zover dat vereist zou zijn.</text:p>
            <text:p text:style-name="al">Voor eventuele vragen over deze publicatie kunt u contact opnemen met vastgoed@denhelder.nl. Het stellen van vragen schort niet de termijn op waarbinnen een kort geding aanhangig moet worden gemaakt, zoals hiervoor bedoel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11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n Helder</meta:user-defined>
    <meta:user-defined meta:name="OVERHEID.Informatietype/DC.type">officiële publicatie</meta:user-defined>
    <meta:user-defined meta:name="OVERHEIDop.Rubriek/DC.type">overige overheidsinformatie</meta:user-defined>
    <meta:user-defined meta:name="OVERHEID.Gemeente/OVERHEID.authority">Den Helder</meta:user-defined>
    <meta:user-defined meta:name="OVERHEID.Gemeente/DCTERMS.publisher">Den Helder</meta:user-defined>
    <meta:user-defined meta:name="OVERHEID.TaxonomieBeleidsagendaDecentraal/OVERHEID.category">Ruimte en infrastructuur | Organisatie en beleid</meta:user-defined>
    <meta:user-defined meta:name="DCTERMS.abstract">Gebruik Duinweg 50 </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oornemen tot verhuur pand Duinweg 50 te Den Helder</meta:user-defined>
    <meta:user-defined meta:name="DCTERMS.W3CDTF/DCTERMS.available">2026-08-03</meta:user-defined>
    <meta:user-defined meta:name="DCTERMS.W3CDTF/OVERHEIDop.jaargang">2026</meta:user-defined>
    <meta:user-defined meta:name="OVERHEIDop.publicationIssue">371125</meta:user-defined>
    <meta:user-defined meta:name="OVERHEIDop.GmbID/DC.identifier">gmb-2026-371125</meta:user-defined>
    <meta:user-defined meta:name="OVERHEIDop.versieInformatie"/>
  </office:meta>
</office:document-meta>
</file>