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Castricum, aanvraag omgevingsvergunning (regulier) verleend, Henriëtte Roland Holststraat 51, 1902PZ Castricum, het wijzigen van de gevel, verzenddatum 24 juli 2026 (Z2026-0000487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7109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9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9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877</meta:user-defined>
    <meta:user-defined meta:name="DCTERMS.abstract">Henriëtte Roland Holststraat 51, 1902PZ Castricum, het wijzigen van de gevel, verzenddatum 24 juli 2026 (Z2026-00004877)</meta:user-defined>
    <dc:language>nl</dc:language>
    <meta:user-defined meta:name="OVERHEIDop.locatietype/OVERHEIDop.gebiedsmarkering">Vlak</meta:user-defined>
    <meta:user-defined meta:name="OVERHEIDop.locatietype/OVERHEIDop.gebiedsmarkering">Punt</meta:user-defined>
    <meta:user-defined meta:name="DC.title">Gemeente Castricum, aanvraag omgevingsvergunning (regulier) verleend, Henriëtte Roland Holststraat 51, 1902PZ Castricum, het wijzigen van de gevel, verzenddatum 24 juli 2026 (Z2026-00004877)</meta:user-defined>
    <meta:user-defined meta:name="DCTERMS.W3CDTF/DCTERMS.available">2026-08-03</meta:user-defined>
    <meta:user-defined meta:name="DCTERMS.W3CDTF/OVERHEIDop.jaargang">2026</meta:user-defined>
    <meta:user-defined meta:name="OVERHEIDop.publicationIssue">371095</meta:user-defined>
    <meta:user-defined meta:name="OVERHEIDop.GmbID/DC.identifier">gmb-2026-371095</meta:user-defined>
    <meta:user-defined meta:name="OVERHEIDop.versieInformatie"/>
  </office:meta>
</office:document-meta>
</file>