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de woning op de locatie Koninginneweg 18  te Zandvoort, ingekomen 13 juli 2026, DSO nummer 2026071300267, zaaknummer ODIJ-Z-26-18532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breiden van de woning op de locatie Koninginneweg 18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7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10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de woning op de locatie Koninginneweg 18  te Zandvoort, ingekomen 13 juli 2026, DSO nummer 2026071300267, zaaknummer ODIJ-Z-26-185322</meta:user-defined>
    <meta:user-defined meta:name="DCTERMS.W3CDTF/DCTERMS.available">2026-08-03</meta:user-defined>
    <meta:user-defined meta:name="DCTERMS.W3CDTF/OVERHEIDop.jaargang">2026</meta:user-defined>
    <meta:user-defined meta:name="OVERHEIDop.publicationIssue">371091</meta:user-defined>
    <meta:user-defined meta:name="OVERHEIDop.GmbID/DC.identifier">gmb-2026-371091</meta:user-defined>
    <meta:user-defined meta:name="OVERHEIDop.versieInformatie"/>
  </office:meta>
</office:document-meta>
</file>