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bouwen van een veranda in de achtertuin en maken doorgang aan Anjelierenweg 72, 6542XX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aanvraag met kenmerk Z2026-00001653 voor een omgevingsvergunning aan Anjelierenweg 72, 6542XX Nijmegen niet te behandelen. Het verzoek ging over het bouwen van een veranda in de achtertuin en maken doorgang.</text:p>
            <text:p text:style-name="common-al">Het zag op de volgende activiteit(en):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  <text:list-item text:style-override="id1-3-2-1-1-3-2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niets verandert in uw omgeving.</text:p>
            <text:p text:style-name="common-al">
            <text:span text:style-name="nadrukvet">Bent u het niet eens met het besluit?</text:span>
          </text:p>
            <text:p text:style-name="last-al">U kunt de gemeente tot 10 september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109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9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1653</meta:user-defined>
    <meta:user-defined meta:name="DCTERMS.abstract">Betreft: Besluit op locatie Anjelierenweg 72, 6542XX Nijmegen</meta:user-defined>
    <dc:language>nl</dc:language>
    <meta:user-defined meta:name="OVERHEIDop.locatietype/OVERHEIDop.gebiedsmarkering">Vlak</meta:user-defined>
    <meta:user-defined meta:name="DC.title">Buiten behandelingstelling  het bouwen van een veranda in de achtertuin en maken doorgang aan Anjelierenweg 72, 6542XX Nijmegen</meta:user-defined>
    <meta:user-defined meta:name="OVERHEIDop.datumEindeReactietermijn">2026-09-10</meta:user-defined>
    <meta:user-defined meta:name="OVERHEIDop.terinzageleggingBG">https://jeleefomgeving.nl/inzien/001479179/4ff3795e-c78f-4ef4-8318-cefc4a6b49e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90</meta:user-defined>
    <meta:user-defined meta:name="OVERHEIDop.GmbID/DC.identifier">gmb-2026-371090</meta:user-defined>
    <meta:user-defined meta:name="OVERHEIDop.versieInformatie"/>
  </office:meta>
</office:document-meta>
</file>