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Zondagswet aangevraagd: Kloosterstraat 1, 5394 AK Oijen, Terrein kermis O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heffing Zondagswet aangevraagd voor: </text:p>
            <text:p text:style-name="common-al">
            <text:span text:style-name="nadrukvet">Kermis Oijen 2026</text:span>
          </text:p>
            <text:p text:style-name="common-al">
            <text:span text:style-name="nadrukvet">Locatie: Kloosterstraat ter hoogte van nummer 1, 5394 AK Oijen, </text:span>
          </text:p>
            <text:p text:style-name="common-al">
            <text:span text:style-name="nadrukvet">Kenmerk: CLZ-00025757</text:span>
          </text:p>
            <text:p text:style-name="common-al">
            
          </text:p>
            <text:p text:style-name="common-al">De burgemeester heeft op 30 juli 2026 een aanvraag voor een ontheffing Zondagswet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107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7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7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2575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heffing Zondagswet aangevraagd: Kloosterstraat 1, 5394 AK Oijen, Terrein kermis Oij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075</meta:user-defined>
    <meta:user-defined meta:name="OVERHEIDop.GmbID/DC.identifier">gmb-2026-371075</meta:user-defined>
    <meta:user-defined meta:name="OVERHEIDop.versieInformatie"/>
  </office:meta>
</office:document-meta>
</file>