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Lyklamawei 6, 8566 JL Nijemirdum: melding opslaan van vaste mest, champost of dikke fractie. (Z.902650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melding afgehandeld voor deze locatie. Het gaat om het opslaan van vaste mest, champost of dikke fractie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common-al">Meldingen worden slechts ter kennisname gepubliceerd. Tegen een gedane melding kan geen bezwaar op beroep worden ingediend. </text:p>
            <text:p text:style-name="common-al">
            
          </text:p>
            <text:p text:style-name="last-al">Wilt u meer weten? Bel de gemeente: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371070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07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07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e Fryske Mar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milieu</meta:user-defined>
    <meta:user-defined meta:name="OVERHEIDop.referentienummer">Z.902650</meta:user-defined>
    <dc:language>nl</dc:language>
    <meta:user-defined meta:name="OVERHEIDop.locatietype/OVERHEIDop.gebiedsmarkering">Punt</meta:user-defined>
    <meta:user-defined meta:name="DC.title">Lyklamawei 6, 8566 JL Nijemirdum: melding opslaan van vaste mest, champost of dikke fractie. (Z.902650)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070</meta:user-defined>
    <meta:user-defined meta:name="OVERHEIDop.GmbID/DC.identifier">gmb-2026-371070</meta:user-defined>
    <meta:user-defined meta:name="OVERHEIDop.versieInformatie"/>
  </office:meta>
</office:document-meta>
</file>