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realiseren van een nieuwe luifelconstructie op de bestaande constructie elementen aan het brugwachtershuisje, Abtswoudsepad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30-07-2026 </text:p>
            <text:p text:style-name="common-al">Abtswoudsepad Delft | het realiseren van een nieuwe luifelconstructie op de bestaande constructie elementen aan het brugwachtershuisje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073.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7104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4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4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073</meta:user-defined>
    <meta:user-defined meta:name="DCTERMS.abstract">54580 - PZH Vaarweg 1 - Abtswoudsebrug - Bouw- en Omgevingsplanactiviteit</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realiseren van een nieuwe luifelconstructie op de bestaande constructie elementen aan het brugwachtershuisje, Abtswoudsepad Delft</meta:user-defined>
    <meta:user-defined meta:name="DCTERMS.W3CDTF/DCTERMS.available">2026-08-03</meta:user-defined>
    <meta:user-defined meta:name="DCTERMS.W3CDTF/OVERHEIDop.jaargang">2026</meta:user-defined>
    <meta:user-defined meta:name="OVERHEIDop.publicationIssue">371048</meta:user-defined>
    <meta:user-defined meta:name="OVERHEIDop.GmbID/DC.identifier">gmb-2026-371048</meta:user-defined>
    <meta:user-defined meta:name="OVERHEIDop.versieInformatie"/>
  </office:meta>
</office:document-meta>
</file>