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ytse Jerden te Sloten: melding toepassen van grond of baggerspecie tbv de wegbermen. (Z.90417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 tbv de wegberm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103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4176</meta:user-defined>
    <dc:language>nl</dc:language>
    <meta:user-defined meta:name="OVERHEIDop.locatietype/OVERHEIDop.gebiedsmarkering">Lijn</meta:user-defined>
    <meta:user-defined meta:name="DC.title">Lytse Jerden te Sloten: melding toepassen van grond of baggerspecie tbv de wegbermen. (Z.904176)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37</meta:user-defined>
    <meta:user-defined meta:name="OVERHEIDop.GmbID/DC.identifier">gmb-2026-371037</meta:user-defined>
    <meta:user-defined meta:name="OVERHEIDop.versieInformatie"/>
  </office:meta>
</office:document-meta>
</file>