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bouwen van een aanbouw aan Berndijksestraat 16, 5171 BC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 Berndijksestraat 16, 5171 BC Kaatsheuvel,</text:span> het bouwen van een aanbouw (0809Z2612236 verzonden 30-07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103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3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3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2236</meta:user-defined>
    <meta:user-defined meta:name="DCTERMS.abstract">De aanvraag omgevingsvergunning voor het bouwen van een aanbouw op het adres Berndijksestraat 16, 5171 BC te Kaatsheuvel is ingetrokken</meta:user-defined>
    <dc:language>nl</dc:language>
    <meta:user-defined meta:name="OVERHEIDop.locatietype/OVERHEIDop.gebiedsmarkering">Punt</meta:user-defined>
    <meta:user-defined meta:name="DC.title">Ingetrokken aanvraag voor het bouwen van een aanbouw aan Berndijksestraat 16, 5171 BC Kaatsheuve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36</meta:user-defined>
    <meta:user-defined meta:name="OVERHEIDop.GmbID/DC.identifier">gmb-2026-371036</meta:user-defined>
    <meta:user-defined meta:name="OVERHEIDop.versieInformatie"/>
  </office:meta>
</office:document-meta>
</file>