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vergunning, Westkolk 10 2063JR Spaarndam gem. Haarlem, 0392-2026-0100161, het plaatsen van een terras, verzonden 30-07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7103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3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3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aarlem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392-2026-0100161</meta:user-defined>
    <meta:user-defined meta:name="DCTERMS.abstract">het plaatsen van een terras</meta:user-defined>
    <dc:language>nl</dc:language>
    <meta:user-defined meta:name="OVERHEIDop.locatietype/OVERHEIDop.gebiedsmarkering">Punt</meta:user-defined>
    <meta:user-defined meta:name="DC.title">Gemeente Haarlem, verlengen beslistermijn vergunning, Westkolk 10 2063JR Spaarndam gem. Haarlem, 0392-2026-0100161, het plaatsen van een terras, verzonden 30-07-2026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032</meta:user-defined>
    <meta:user-defined meta:name="OVERHEIDop.GmbID/DC.identifier">gmb-2026-371032</meta:user-defined>
    <meta:user-defined meta:name="OVERHEIDop.versieInformatie"/>
  </office:meta>
</office:document-meta>
</file>