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Boot_Laservaarti36ceecf4-5883-4610-9489-16af56600225.jpg" manifest:media-type="image/x-eps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dedeling opruimen vaartuigwrak volgens de Wrakkenwet 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  <text:p text:style-name="al">Het college van burgemeester en wethouders van Lelystad,</text:p>
            <text:p text:style-name="al"/>
            <text:p text:style-name="al">Gelet op artikel 3, eerste lid van de Wrakkenwet;</text:p>
            <text:p text:style-name="al"/>
            <text:p text:style-name="al">Een vaartuig gelegen in het Larservaart wordt na <text:span text:style-name="nadrukvet"><text:span text:style-name="nadrukondlijn">3 dagen vanaf publicatie</text:span></text:span> in dit Gemeenteblad opgeruimd en vernietigd in opdracht van het college van burgemeester en wethouders. De gemaakte kosten zullen op de eigenaar/ rechthebbenden verhaald worden. Licht uw vaartuig voor deze datum om kosten van het opruimen en vernietigen te voorkomen.</text:p>
            <text:p text:style-name="al"/>
            <text:p text:style-name="al">
            <text:span text:style-name="nadrukvet">Zie in deze publicatie de afbeelding van het vaartuigwrak.</text:span>
          </text:p>
            <text:p text:style-name="al"/>
            <text:p text:style-name="al">Als u vragen heeft, kunt u contact opnemen met Team Stadstoezicht via 140320</text:p>
            <text:p text:style-name="al"/>
            <text:p text:style-name="al">
            <draw:frame><draw:text-box><text:section text:name="plaatje_id1-3-2-1-1-12-1" text:style-name="plaatje">
              <text:p text:style-name="illustratie_id1-3-2-1-1-12-1-1"><draw:frame draw:style-name="illustratie_id1-3-2-1-1-12-1-1" text:anchor-type="paragraph" svg:width="90mm" svg:height="50mm"><draw:image xlink:href="Pictures/Boot_Laservaarti36ceecf4-5883-4610-9489-16af56600225.jpg" xlink:type="simple"/></draw:frame></text:p>
            </text:section></draw:text-box></draw:frame>
          </text:p>
          </text:section>
        </text:section>
        <text:section text:name="regeling-tekst_id1-3-2-2" text:style-name="regeling-tekst"/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1-1-12-1-1" style:parent-style-name="Standard">
      <style:paragraph-properties style:line-spacing="0mm" style:text-autospace="none" ofo:line-height="0.001cm"/>
    </style:style>
    <style:style style:family="graphic" style:name="illustratie_id1-3-2-1-1-12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lystad</text:p>
            </table:table-cell>
            <table:table-cell office:value-type="string" table:style-name="header.C">
              <text:p text:style-name="headerright"><text:span text:style-name="nr">Nr. 371025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02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02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52/xml/MC-DRP-OverigeBvAS-Web-CB.xml</meta:user-defined>
    <meta:user-defined meta:name="OVERHEID.Gemeente/DC.creator">Lelystad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Lelystad</meta:user-defined>
    <meta:user-defined meta:name="OVERHEID.Gemeente/OVERHEID.authority">Lelystad</meta:user-defined>
    <meta:user-defined meta:name="OVERHEID.TaxonomieBeleidsagendaDecentraal/OVERHEID.category">Bestuur | Organisatie en beleid</meta:user-defined>
    <meta:user-defined meta:name="DC.source">N.v.t.</meta:user-defined>
    <dc:language>nl</dc:language>
    <meta:user-defined meta:name="OVERHEIDop.locatietype/OVERHEIDop.gebiedsmarkering">Gemeente</meta:user-defined>
    <meta:user-defined meta:name="DC.title">Mededeling opruimen vaartuigwrak volgens de Wrakkenwet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1025</meta:user-defined>
    <meta:user-defined meta:name="OVERHEIDop.GmbID/DC.identifier">gmb-2026-371025</meta:user-defined>
    <meta:user-defined meta:name="OVERHEIDop.versieInformatie"/>
  </office:meta>
</office:document-meta>
</file>