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aanvraag vergunningsvrij het realiseren van een aanbouw, Reeweg 59, 3342AA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geconstateerd dat de aanvraag omgevingsvergunning voor het realiseren van een aanbouw met zaaknummer Z2026-00000839 op de locatie Reeweg 59, 3342AA Hendrik-Ido-Ambacht vergunningsvrij gerealiseerd kan worden.</text:p>
            <text:p text:style-name="common-al">De aanvraag betreft de volgen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eft u nog vragen naar aanleiding van bovenstaande besliss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710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9</meta:user-defined>
    <meta:user-defined meta:name="DCTERMS.abstract">Betreft: vergunningvrije aanbouw op locatie Reeweg 59, 3342AA Hendrik-Ido-Ambacht</meta:user-defined>
    <dc:language>nl</dc:language>
    <meta:user-defined meta:name="OVERHEIDop.locatietype/OVERHEIDop.gebiedsmarkering">Vlak</meta:user-defined>
    <meta:user-defined meta:name="DC.title">Kennisgeving aanvraag vergunningsvrij het realiseren van een aanbouw, Reeweg 59, 3342AA Hendrik-Ido-Ambach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22</meta:user-defined>
    <meta:user-defined meta:name="OVERHEIDop.GmbID/DC.identifier">gmb-2026-371022</meta:user-defined>
    <meta:user-defined meta:name="OVERHEIDop.versieInformatie"/>
  </office:meta>
</office:document-meta>
</file>