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Eerste Van Swindenstraat 136-H 1093G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ndelaberen van een boom</text:p>
            <text:p text:style-name="common-al">Zaakadres: Eerste Van Swindenstraat 136-H 1093GM Amsterdam</text:p>
            <text:p text:style-name="common-al">Datum ontvangst: 23-07-2026</text:p>
            <text:p text:style-name="common-al">Zaaknummer: Z2026-032584</text:p>
            <text:p text:style-name="common-al">DSO-nummer: 20260723000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098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8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8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2584</meta:user-defined>
    <meta:user-defined meta:name="DCTERMS.abstract">kandelaberen van e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Eerste Van Swindenstraat 136-H 1093GM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988</meta:user-defined>
    <meta:user-defined meta:name="OVERHEIDop.GmbID/DC.identifier">gmb-2026-370988</meta:user-defined>
    <meta:user-defined meta:name="OVERHEIDop.versieInformatie"/>
  </office:meta>
</office:document-meta>
</file>