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ingebruikname openbare grond (MIOG) Molenstraat, Papenstraat, Bruynsteeg en Korte Noordenbergstraat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153220-2026</text:span>
          </text:p>
            <text:p text:style-name="common-al">
            <text:span text:style-name="nadrukvet">Indieningsdatum: 16-07-2026</text:span>
          </text:p>
            <text:p text:style-name="common-al">
            <text:span text:style-name="nadrukvet">Verzenddatum: 30-07-2026</text:span>
          </text:p>
            <text:p text:style-name="common-al"/>
            <text:p text:style-name="common-al">Op 16 juli 2026  is een melding openbare gemeentegrond gebruiken (MIOG) ingekomen van  Wolters Vastgoedonderhoud BV in verband met openbare grondgebruik aan de  Molenstraat, Papenstraat, Bruynsteeg  en Korte Noordenbergstraat in Deventer ten behoeve van schilderwerkzaamheden. Er komen steigers en stellingen te staan. Aan de Korte Noordenbergstraat 25 wordt een schaftkeet geplaatst. Het gaat om 50 m 2. Geplaatst wordt op 6 parkeerplaatsen.</text:p>
            <text:p text:style-name="common-al"/>
            <text:p text:style-name="common-al">Op 30 juli 2026 is deze melding akkoord verklaard.</text:p>
            <text:p text:style-name="common-al"/>
            <text:p text:style-name="common-al">Belanghebbenden kunnen tot en met  10 september 2026 hiertegen een gemotiveerd <text:a xlink:href="https://www.deventer.nl/bezwaar-klacht-en-andere-procedures/bezwaar/bezwaarschrift-indienen" xlink:type="simple">bezwaarschrift indienen</text:a> bij het college van burgemeester en wethouders van Deventer, Postbus 5000, 7400 GC Deventer.</text:p>
            <text:p text:style-name="common-al"/>
            <text:p text:style-name="last-al">U kunt het besluit opvragen via <text:a xlink:href="mailto:vergunningen@deventer.nl" xlink:type="simple">vergunningen@deventer.nl</text:a>. Vermeld daarbij het zaaknumme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098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8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8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153220-2026</meta:user-defined>
    <meta:user-defined meta:name="DCTERMS.abstract">153220-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 ingebruikname openbare grond (MIOG) Molenstraat, Papenstraat, Bruynsteeg en Korte Noordenbergstraat Deventer</meta:user-defined>
    <meta:user-defined meta:name="DCTERMS.W3CDTF/DCTERMS.available">2026-08-04</meta:user-defined>
    <meta:user-defined meta:name="DCTERMS.W3CDTF/OVERHEIDop.jaargang">2026</meta:user-defined>
    <meta:user-defined meta:name="OVERHEIDop.publicationIssue">370987</meta:user-defined>
    <meta:user-defined meta:name="OVERHEIDop.GmbID/DC.identifier">gmb-2026-370987</meta:user-defined>
    <meta:user-defined meta:name="OVERHEIDop.versieInformatie"/>
  </office:meta>
</office:document-meta>
</file>