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omgevingswet: Hengelder t.h.v. Hengelder en A12, Zevenaar, het graven in bodem met een kwaliteit boven de interventiewaarde bodemkwaliteit</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melding ontvangen voor het graven in de bodem met een kwaliteit boven de interventiewaarde bodemkwaliteit aan het Hengelder t.h.v. Hengelder en A12, Zevenaar. De melding is geregistreerd onder zaakid: N26MA.2198 (Z2026-00002225).</text:p>
            <text:p text:style-name="common-al">De melding betreft: het graven in bodem met een kwaliteit boven de interventiewaarde bodemkwaliteitl; Afgehandeld  op 23 juli 2026.</text:p>
            <text:p text:style-name="common-al">
            <text:span text:style-name="nadrukvet">Procedure</text:span>
          </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098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8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25</meta:user-defined>
    <meta:user-defined meta:name="DCTERMS.abstract">betreft locatie: Hengelder, Zevenaar</meta:user-defined>
    <dc:language>nl</dc:language>
    <meta:user-defined meta:name="OVERHEIDop.locatietype/OVERHEIDop.gebiedsmarkering">Vlak</meta:user-defined>
    <meta:user-defined meta:name="DC.title">Kennisgeving ontvangst melding omgevingswet: Hengelder t.h.v. Hengelder en A12, Zevenaar, het graven in bodem met een kwaliteit boven de interventiewaarde bodemkwaliteit</meta:user-defined>
    <meta:user-defined meta:name="DCTERMS.W3CDTF/DCTERMS.available">2026-08-03</meta:user-defined>
    <meta:user-defined meta:name="DCTERMS.W3CDTF/OVERHEIDop.jaargang">2026</meta:user-defined>
    <meta:user-defined meta:name="OVERHEIDop.publicationIssue">370986</meta:user-defined>
    <meta:user-defined meta:name="OVERHEIDop.GmbID/DC.identifier">gmb-2026-370986</meta:user-defined>
    <meta:user-defined meta:name="OVERHEIDop.versieInformatie"/>
  </office:meta>
</office:document-meta>
</file>