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houden van een buurtfeest op 5 september 2026 in Oist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buurtfeest in Oisterwijk, is afgesloten voor alle verkeer behalve voetgangers:</text:p>
            <text:p text:style-name="common-al">• De Berkenlaan in Oisterwijk </text:p>
            <text:p text:style-name="last-al">op zaterdag 5 september 2026 van 11.00 uur tot 23.00 uur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709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het houden van een buurtfeest op 5 september 2026 in Oister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78</meta:user-defined>
    <meta:user-defined meta:name="OVERHEIDop.GmbID/DC.identifier">gmb-2026-370978</meta:user-defined>
    <meta:user-defined meta:name="OVERHEIDop.versieInformatie"/>
  </office:meta>
</office:document-meta>
</file>