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Tijdelijke verkeersmaatregel in verband met een herdenking op 25 oktober 2026 in Moergest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verband met het houden van een herdenking van de oorlog en de bevrijding bij het monument van Generaal C.M. Barber in Moergestel, is afgesloten voor alle verkeer behalve voetgangers: </text:p>
            <text:p text:style-name="common-al">• Raadhuisstraat (tussen de Kloosterlaan en De Stappert) </text:p>
            <text:p text:style-name="common-al">• Herengoedstraat (tussen Nieuwenhoflaan en de Raadhuisstraat) </text:p>
            <text:p text:style-name="common-al">in Moergestel. </text:p>
            <text:p text:style-name="common-al">Op zondag 25 oktober 2026 van 13.00 uur tot 14.30 uur. </text:p>
            <text:p text:style-name="last-al">Er wordt een omleiding ingesteld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709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oonplaats</meta:user-defined>
    <meta:user-defined meta:name="DC.title">Tijdelijke verkeersmaatregel in verband met een herdenking op 25 oktober 2026 in Moergest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975</meta:user-defined>
    <meta:user-defined meta:name="OVERHEIDop.GmbID/DC.identifier">gmb-2026-370975</meta:user-defined>
    <meta:user-defined meta:name="OVERHEIDop.versieInformatie"/>
  </office:meta>
</office:document-meta>
</file>