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 vergunningen - Op 30 juli 2026 heeft het college van B&amp;W op grond van de Algemene Plaatselijke Verordening en de Evenementenverordening besloten een evenementenvergunning te verlenen voor het evenement Tractorpulling Hoogeveen op 15 augustus 2026 aan de Europaweg 29, te Noordschesch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709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Verleende evenementen vergunningen - Op 30 juli 2026 heeft het college van B&amp;W op grond van de Algemene Plaatselijke Verordening en de Evenementenverordening besloten een evenementenvergunning te verlenen voor het evenement Tractorpulling Hoogeveen op 15 augustus 2026 aan de Europaweg 29, te Noordscheschut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72</meta:user-defined>
    <meta:user-defined meta:name="OVERHEIDop.GmbID/DC.identifier">gmb-2026-370972</meta:user-defined>
    <meta:user-defined meta:name="OVERHEIDop.versieInformatie"/>
  </office:meta>
</office:document-meta>
</file>