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een straatfeest op 26 september 2026 in Oist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een straatfeest in Oisterwijk, is afgesloten voor alle verkeer behalve voetgangers: </text:p>
            <text:p text:style-name="common-al">• De Pater van de Elsenstraat gelegen tussen de Mgr. Poelsstraat en de Le Sage ten Broekstraat. </text:p>
            <text:p text:style-name="last-al">Op zaterdag 26 september 2026 van 12.00 uur tot 24.00 uur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709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Tijdelijke verkeersmaatregel in verband met een straatfeest op 26 september 2026 in Oister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68</meta:user-defined>
    <meta:user-defined meta:name="OVERHEIDop.GmbID/DC.identifier">gmb-2026-370968</meta:user-defined>
    <meta:user-defined meta:name="OVERHEIDop.versieInformatie"/>
  </office:meta>
</office:document-meta>
</file>