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houden van Krakelingendorp 2026 op 26, 27 en 28 augustus 2026 in speeltuin De Beerakker aan Voorste Gewind te Heukel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venementenvergunning</text:span>
          </text:p>
            <text:p text:style-name="common-al">De burgemeester heeft een evenementenvergunning verleend voor het houden van Krakelingendorp 2026 in speeltuin De Beerakker aan het Voorste Gewind in Heukelum op 26 augustus 2026 van 10:00 uur tot 15:00 uur, 27 augustus 2026 van 10:00 uur tot 15:00 uur, 27 augustus 2026 van 18.00uur tot 20.30 uur en 28 augustus 2026 van 14:00 uur tot 20:00 uur. (verzonden op 24 juli 2026).</text:p>
            <text:p text:style-name="last-al">Belanghebbenden die het niet eens zijn met dit besluit kunnen een gemotiveerd bezwaarschrift indienen. Dit kan binnen zes weken na de aangegeven verzenddatum. Richt het bezwaarschrift aan de burgemeester, Postbus 112, 4190 CC Geldermalsen. De bezwaartermijn start een dag na de verzend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7096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6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6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 Betuwe</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Toestemming voor het houden van Krakelingendorp 2026 op 26, 27 en 28 augustus 2026 in speeltuin De Beerakker aan Voorste Gewind te Heukelum</meta:user-defined>
    <meta:user-defined meta:name="DCTERMS.W3CDTF/DCTERMS.available">2026-08-05</meta:user-defined>
    <meta:user-defined meta:name="DCTERMS.W3CDTF/OVERHEIDop.jaargang">2026</meta:user-defined>
    <meta:user-defined meta:name="OVERHEIDop.publicationIssue">370963</meta:user-defined>
    <meta:user-defined meta:name="OVERHEIDop.GmbID/DC.identifier">gmb-2026-370963</meta:user-defined>
    <meta:user-defined meta:name="OVERHEIDop.versieInformatie"/>
  </office:meta>
</office:document-meta>
</file>