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airco aan Oostplantsoen 114 2611WL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stplantsoen 114 2611WL Delft | het plaatsen van airco | 30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77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095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77</meta:user-defined>
    <meta:user-defined meta:name="DCTERMS.abstract">Aanvraag bouwactiviteit: plaatsing leiding van buitenunit airco naar binnen</meta:user-defined>
    <dc:language>nl</dc:language>
    <meta:user-defined meta:name="OVERHEIDop.locatietype/OVERHEIDop.gebiedsmarkering">Vlak</meta:user-defined>
    <meta:user-defined meta:name="DC.title">Aanvraag vergunning voor het plaatsen van airco aan Oostplantsoen 114 2611WL Delf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52</meta:user-defined>
    <meta:user-defined meta:name="OVERHEIDop.GmbID/DC.identifier">gmb-2026-370952</meta:user-defined>
    <meta:user-defined meta:name="OVERHEIDop.versieInformatie"/>
  </office:meta>
</office:document-meta>
</file>