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walk into the light (5 km) op maandag 7 september 2026 met als start en finish locatie DAC De Hoenderik te Tri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walk into the light (5 km) op maandag 7 september 2026 van 06.00 uur tot 09.00 uur met als start en finish locatie DAC De Hoenderik in Tricht. (verzonden 30 juli 2026) </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walk into the light (5 km) op maandag 7 september 2026 met als start en finish locatie DAC De Hoenderik te Tricht</meta:user-defined>
    <meta:user-defined meta:name="DCTERMS.W3CDTF/DCTERMS.available">2026-08-05</meta:user-defined>
    <meta:user-defined meta:name="DCTERMS.W3CDTF/OVERHEIDop.jaargang">2026</meta:user-defined>
    <meta:user-defined meta:name="OVERHEIDop.publicationIssue">370947</meta:user-defined>
    <meta:user-defined meta:name="OVERHEIDop.GmbID/DC.identifier">gmb-2026-370947</meta:user-defined>
    <meta:user-defined meta:name="OVERHEIDop.versieInformatie"/>
  </office:meta>
</office:document-meta>
</file>