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geslotenverklaring voor autobussen en vrachtwagens Gerbenesseweg, Paul Krügerstraat en Zuidweg te Nisse</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de gemeente Borsele,</text:p>
          <text:section text:name="considerans_id1-3-2-1-3" text:style-name="considerans">
            <text:p text:style-name="tussenkopcur">
            <text:span text:style-name="nadrukvet">Overwegingen ten aanzien van het besluit</text:span>
          </text:p>
            <text:p text:style-name="considerans.al">
            <text:span text:style-name="nadrukvet">Gelet op:</text:span>
          </text:p>
            <text:p text:style-name="considerans.al">artikel 18, lid 1, onder d van de Wegenverkeerswet 1994 (WVW 1994) ingevolge verkeersbesluiten worden genomen door burgemeester en wethouders voor zover zij betreffen het verkeer opwegen, welke niet in beheer zijn bij het Rijk, de provincie of een waterschap;</text:p>
            <text:p text:style-name="considerans.al">artikel 15 lid 1 van de WVW 1994, ingevolge de plaatsing of verwijdering van de bij algemene maatregel van bestuur aangewezen verkeerstekens, verkeersborden en onderborden, voor zover daardoor een gebod of verbod ontstaat, geschiedt krachtens een verkeersbesluit;</text:p>
            <text:p text:style-name="considerans.al">artikel 24 van het Besluit administratieve bepalingen inzake het wegverkeer (BABW), ingevolge verkeersbesluiten worden genomen na overleg met de korpschef van het betrokken regionale politiekorps;</text:p>
            <text:p text:style-name="considerans.al"/>
            <text:p text:style-name="considerans.al">
            <text:span text:style-name="nadrukvet">Overwegende:</text:span>
          </text:p>
            <text:p text:style-name="considerans.al">Het dorpsplein Nisse is éénrichtingsverkeer waarbij autobussen en vrachtwagens niet goed rond kunnen rijden;</text:p>
            <text:p text:style-name="considerans.al">De toeleidende wegen Gerbenesseweg, Paul Krügerstraat en Zuidweg uitkomen op het Dorpsplein;</text:p>
            <text:p text:style-name="considerans.al">Autobussen en vrachtwagens rijden schade aan omgeving en eigen voertuig;</text:p>
            <text:p text:style-name="considerans.al">De van der Poest Clementstraat de enige toeleidende weg het dorp in blijft;</text:p>
            <text:p text:style-name="considerans.al">Om bestuurders tijdig te informeren zal in de Gerbeneseeweg ter hoogte van de Drieweg, Paul Krügerstraat ter hoogte van de Thijshoekseweg een vooraankondiging en ter hoogte van het Dorpsplein het verbod en de Zuidweg ter hoogte van de Zwaakweg een bord C7b geplaatst worden;</text:p>
            <text:p text:style-name="considerans.al">Onderstaande verkeermaatregel, gelet op artikel 2 van de WVW 1994, strekt tot: </text:p>
            <text:p text:style-name="considerans.al">○ het verzekeren van de veiligheid op de weg;</text:p>
            <text:p text:style-name="considerans.al">○ het beschermen van de gebruikers en passagiers;</text:p>
            <text:p text:style-name="considerans.al">○ het in stand houden van de weg en het waarborgen van de bruikbaarheid daarvan;</text:p>
            <text:p text:style-name="considerans.al">○ het zoveel mogelijk waarborgen van de vrijheid van het verkeer;</text:p>
            <text:p text:style-name="considerans.al">bedoelde wegen en weggedeelten gelegen zijn binnen de bebouwde kom van de gemeente Borsele en in beheer en onderhoud zijn bij deze gemeente;</text:p>
            <text:p text:style-name="considerans.al">overleg is gepleegd met de verkeerscoördinator van het betrokken politiecorps, Waterschap Scheldestromen en Provincie Zeeland;</text:p>
            <text:p text:style-name="considerans.al">de verkeerscoördinator heeft namens de korpschef van het regionale politiekorps Zeeland-WestBrabant positief geadviseer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instellen van een een geslotenverklaring voor autobussen en vrachtwagens Nisse middels de borden C7b in Nisse volgens de bij dit besluit behorende situatietekening. </text:p>
            <text:p text:style-name="last-al"/>
            <text:p text:style-name="tekst_bottom"/>
          </text:section>
        </text:section>
        <text:section text:name="regeling-sluiting_id1-3-2-3" text:style-name="regeling-sluiting">
          <text:section text:name="gegeven_id1-3-2-3-1" text:style-name="gegeven">
            <text:p text:style-name="dagtekening">
            <text:span text:style-name="plaats">Heinkenszand</text:span>
            <text:span text:style-name="datum">30-07-2026</text:span>
          </text:p>
          </text:section>
          <text:section text:name="ondertekening_id1-3-2-3-2">
            <text:p><text:span text:style-name="functie">Burgmeester en wethouders van de Gemeente Borsele</text:span></text:p>
            <text:p><text:span text:style-name="deze">Namens deze,</text:span></text:p>
            <text:p><text:span text:style-name="ondertekening_naam">
            <text:span text:style-name="voornaam">De secretaris en de burgemeester</text:span>
            <text:span text:style-name="achternaam"/>
          </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artikelen 8:1 en 7:1 van de Algemene wet bestuursrecht kunnen belanghebbenden tegen dit besluit bezwaar maken bij ons college. De termijn voor het indienen van een bezwaarschrift bedraagt zes weken en vangt aan met ingang van de dag na toezending van dit besluit. Het bezwaarschrift moet worden gericht aan: Gemeente Borsele, t.a.v. het College van B&amp;W, Postbus 1, 4450 AA Heinkenszand. </text:p>
          <text:p text:style-name="bezwaarschrift_al">Het bezwaarschrift moet worden ondertekend en dient ten minste te bevatten:</text:p>
          <text:p text:style-name="bezwaarschrift_al">a. de naam en het adres van de indiener;</text:p>
          <text:p text:style-name="bezwaarschrift_al">b. de dagtekening;</text:p>
          <text:p text:style-name="bezwaarschrift_al">c. een omschrijving van het besluit waartegen het bezwaar is gericht;</text:p>
          <text:p text:style-name="bezwaarschrift_al">d. de gronden van het bezwaar</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709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Borsele</meta:user-defined>
    <meta:user-defined meta:name="OVERHEID.Gemeente/OVERHEID.authority">Borsele</meta:user-defined>
    <meta:user-defined meta:name="OVERHEID.Informatietype/DC.type">officiële publicatie</meta:user-defined>
    <meta:user-defined meta:name="OVERHEIDop.Rubriek/DC.type">verkeersbesluit of -mededeling</meta:user-defined>
    <meta:user-defined meta:name="OVERHEID.Gemeente/DCTERMS.publisher">Borse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orsele - Instellen verbod autobussen en vrachtwagens - Nisse</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op.verkeersbordcode">C7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Instellen geslotenverklaring voor autobussen en vrachtwagens Gerbenesseweg, Paul Krügerstraat en Zuidweg te Nisse</meta:user-defined>
    <meta:user-defined meta:name="DCTERMS.W3CDTF/DCTERMS.available">2026-08-06</meta:user-defined>
    <meta:user-defined meta:name="OVERHEIDop.externeBijlage">SItuatieschets verbod Nisse|exb-2026-27665</meta:user-defined>
    <meta:user-defined meta:name="DCTERMS.W3CDTF/OVERHEIDop.jaargang">2026</meta:user-defined>
    <meta:user-defined meta:name="OVERHEIDop.publicationIssue">370946</meta:user-defined>
    <meta:user-defined meta:name="OVERHEIDop.GmbID/DC.identifier">gmb-2026-370946</meta:user-defined>
    <meta:user-defined meta:name="OVERHEIDop.versieInformatie"/>
  </office:meta>
</office:document-meta>
</file>