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prendlingenstraat 14 Oisterwijk, het bouwen van een bedrijfsgebouw met kantoorvleug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prendlingenstraat 14 Oisterwijk, </text:span>het bouwen van een bedrijfsgebouw met kantoorvleugel. Zaaknummer 1048395, verzonden aan aanvrager op 30-07-2026; Bouwactiviteit (technisch), Bouwactiviteit (omgevingspla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7094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4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4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8395</meta:user-defined>
    <dc:language>nl</dc:language>
    <meta:user-defined meta:name="OVERHEIDop.locatietype/OVERHEIDop.gebiedsmarkering">Vlak</meta:user-defined>
    <meta:user-defined meta:name="DC.title">Verleende omgevingsvergunning, Sprendlingenstraat 14 Oisterwijk, het bouwen van een bedrijfsgebouw met kantoorvleugel</meta:user-defined>
    <meta:user-defined meta:name="DCTERMS.W3CDTF/DCTERMS.available">2026-08-05</meta:user-defined>
    <meta:user-defined meta:name="DCTERMS.W3CDTF/OVERHEIDop.jaargang">2026</meta:user-defined>
    <meta:user-defined meta:name="OVERHEIDop.publicationIssue">370943</meta:user-defined>
    <meta:user-defined meta:name="OVERHEIDop.GmbID/DC.identifier">gmb-2026-370943</meta:user-defined>
    <meta:user-defined meta:name="OVERHEIDop.versieInformatie"/>
  </office:meta>
</office:document-meta>
</file>