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een buurt BBQ op zaterdag 8 augustus 2026 op de parkeerplaatsen aan de achterzijde van de Kantelen ter hoogte van huisnummer 39 te Mete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een buurt BBQ op zaterdag 8 augustus 2026 van 17.00 uur tot 23.45 uur op de parkeerplaatsen aan de achterzijde van de Kantelen ter hoogte van huisnummer 39 in Meteren (verzonden op 28 juli 2026).</text:p>
            <text:p text:style-name="common-al">Hiervoor is toestemming verleend voor het tijdelijk afsluiten van een gedeelte van de parkeerplaats aan de achterzijde van de woningen aan de Kantelen.</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4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houden van een buurt BBQ op zaterdag 8 augustus 2026 op de parkeerplaatsen aan de achterzijde van de Kantelen ter hoogte van huisnummer 39 te Meteren</meta:user-defined>
    <meta:user-defined meta:name="DCTERMS.W3CDTF/DCTERMS.available">2026-08-04</meta:user-defined>
    <meta:user-defined meta:name="DCTERMS.W3CDTF/OVERHEIDop.jaargang">2026</meta:user-defined>
    <meta:user-defined meta:name="OVERHEIDop.publicationIssue">370942</meta:user-defined>
    <meta:user-defined meta:name="OVERHEIDop.GmbID/DC.identifier">gmb-2026-370942</meta:user-defined>
    <meta:user-defined meta:name="OVERHEIDop.versieInformatie"/>
  </office:meta>
</office:document-meta>
</file>