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en van filmopnames, het plaatsen van tijdelijke voorzieningen en het kortstondig stremmen van verkeer in de periode van 26 augustus 2026 tot en met 29 augustus 2026 op en nabij de Busterweg en Beschuinse te Beesd/Rhenoy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filmopnames Beesd/Rhenoy</text:span>
          </text:p>
            <text:p text:style-name="common-al">Het college van burgemeester en wethouders van West Betuwe heeft een vergunning verleend voor het uitvoeren van filmopnames, het plaatsen van tijdelijke voorzieningen en het kortstondig stremmen van verkeer op en nabij de Busterweg en Beschuinse te Beesd/Rhenoy in de periode van 26 augustus 2026 tot en met 29 augustus 2026 (verzonden op 28 juli 2026]).</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3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3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OVERHEIDop.locatietype/OVERHEIDop.gebiedsmarkering">Weg</meta:user-defined>
    <meta:user-defined meta:name="DC.title">Toestemming voor het uitvoeren van filmopnames, het plaatsen van tijdelijke voorzieningen en het kortstondig stremmen van verkeer in de periode van 26 augustus 2026 tot en met 29 augustus 2026 op en nabij de Busterweg en Beschuinse te Beesd/Rhenoy</meta:user-defined>
    <meta:user-defined meta:name="DCTERMS.W3CDTF/DCTERMS.available">2026-08-04</meta:user-defined>
    <meta:user-defined meta:name="DCTERMS.W3CDTF/OVERHEIDop.jaargang">2026</meta:user-defined>
    <meta:user-defined meta:name="OVERHEIDop.publicationIssue">370939</meta:user-defined>
    <meta:user-defined meta:name="OVERHEIDop.GmbID/DC.identifier">gmb-2026-370939</meta:user-defined>
    <meta:user-defined meta:name="OVERHEIDop.versieInformatie"/>
  </office:meta>
</office:document-meta>
</file>