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Lage Raam 1 a, 5076 PE Haaren, het starten van een kleinschalige B&amp;amp;B</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age Raam 1 a, 5076 PE Haaren, </text:span>het starten van een kleinschalige B&amp;B. Zaaknummer 1055258, verzonden aan aanvrager op 29-07-2026; Afwijken van regels in het omgevingspla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7093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3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3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055258</meta:user-defined>
    <dc:language>nl</dc:language>
    <meta:user-defined meta:name="OVERHEIDop.locatietype/OVERHEIDop.gebiedsmarkering">Punt</meta:user-defined>
    <meta:user-defined meta:name="DC.title">Verleende omgevingsvergunning, Lage Raam 1 a, 5076 PE Haaren, het starten van een kleinschalige B&amp;amp;B</meta:user-defined>
    <meta:user-defined meta:name="DCTERMS.W3CDTF/DCTERMS.available">2026-08-05</meta:user-defined>
    <meta:user-defined meta:name="DCTERMS.W3CDTF/OVERHEIDop.jaargang">2026</meta:user-defined>
    <meta:user-defined meta:name="OVERHEIDop.publicationIssue">370937</meta:user-defined>
    <meta:user-defined meta:name="OVERHEIDop.GmbID/DC.identifier">gmb-2026-370937</meta:user-defined>
    <meta:user-defined meta:name="OVERHEIDop.versieInformatie"/>
  </office:meta>
</office:document-meta>
</file>