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Burgtakkerdreef e.o. Oisterwijk, het opslaan van roerende zaken i.v.m. renovatiewerkzaamhe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takkerdreef e.o. Oisterwijk, </text:span>het opslaan van roerende zaken i.v.m. renovatiewerkzaamheden. Zaaknummer 1057582, ingediend op 27-07-2026; Roerende zaken opslaan,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582</meta:user-defined>
    <dc:language>nl</dc:language>
    <meta:user-defined meta:name="OVERHEIDop.locatietype/OVERHEIDop.gebiedsmarkering">Vlak</meta:user-defined>
    <meta:user-defined meta:name="DC.title">Aangevraagde omgevingsvergunning, Burgtakkerdreef e.o. Oisterwijk, het opslaan van roerende zaken i.v.m. renovatiewerkzaamheden</meta:user-defined>
    <meta:user-defined meta:name="DCTERMS.W3CDTF/DCTERMS.available">2026-08-05</meta:user-defined>
    <meta:user-defined meta:name="DCTERMS.W3CDTF/OVERHEIDop.jaargang">2026</meta:user-defined>
    <meta:user-defined meta:name="OVERHEIDop.publicationIssue">370916</meta:user-defined>
    <meta:user-defined meta:name="OVERHEIDop.GmbID/DC.identifier">gmb-2026-370916</meta:user-defined>
    <meta:user-defined meta:name="OVERHEIDop.versieInformatie"/>
  </office:meta>
</office:document-meta>
</file>