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melding brandveilig gebruik t.b.v. Winkelcentrum Zuid,Wesseler-Nering 9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STADSDEEL Zuid</text:p>
            <text:p text:style-name="last-al">De melding voor melding brandveilig gebruik t.b.v. Winkelcentrum Zuid op de locatie Wesseler-Nering 9A (zaaknummer 0153Z2607-0204) is geaccepteerd op 30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7090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0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0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0153Z2607-0204</meta:user-defined>
    <dc:language>nl</dc:language>
    <meta:user-defined meta:name="OVERHEIDop.locatietype/OVERHEIDop.gebiedsmarkering">Vlak</meta:user-defined>
    <meta:user-defined meta:name="DC.title">Afhandeling melding brandveilig gebruik t.b.v. Winkelcentrum Zuid,Wesseler-Nering 9A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0904</meta:user-defined>
    <meta:user-defined meta:name="OVERHEIDop.GmbID/DC.identifier">gmb-2026-370904</meta:user-defined>
    <meta:user-defined meta:name="OVERHEIDop.versieInformatie"/>
  </office:meta>
</office:document-meta>
</file>