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Kadastraal perceel Lekkerkerk, Sectie D, Nummers 6540-65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Omgevingsdienst Midden-Holland (ODMH) namens de gemeente Krimpenerwaard een melding ontvangen ter plaatse van de Kadastraal perceel Lekkerkerk, Sectie D, Nummers 6540-6544.</text:p>
            <text:p text:style-name="common-al">Het gaat om het toepassen van grond.</text:p>
            <text:p text:style-name="common-al">De melding heeft kenmerk 2026-00018805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7090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0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0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805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Kadastraal perceel Lekkerkerk, Sectie D, Nummers 6540-6544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903</meta:user-defined>
    <meta:user-defined meta:name="OVERHEIDop.GmbID/DC.identifier">gmb-2026-370903</meta:user-defined>
    <meta:user-defined meta:name="OVERHEIDop.versieInformatie"/>
  </office:meta>
</office:document-meta>
</file>