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aan Stichting Samen voor Haaren voor het houden van ‘Bierfestival Hop Haaren Hop’ op 27 september 2026 aan de Bossebaan 5 in Haar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Stichting Samen voor Haaren </text:span>voor het houden van ‘Bierfestival Hop Haaren Hop’ op zondag 27 september 2026 van 13.00 uur tot 19.00 uur bij manege Het Edele Ros aan de Bossebaan 5 in Haaren. Verzonden aan aanvrager op 27-07-2026 </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2">
              <text:list-item text:style-override="id1-3-2-1-1-12-1">
                <text:number>•</text:number>
                <text:p text:style-name="al">naam en adres van de indiener</text:p>
              </text:list-item>
              <text:list-item text:style-override="id1-3-2-1-1-12-2">
                <text:number>•</text:number>
                <text:p text:style-name="al">de dagtekening </text:p>
              </text:list-item>
              <text:list-item text:style-override="id1-3-2-1-1-12-3">
                <text:number>•</text:number>
                <text:p text:style-name="al">een omschrijving van het besluit waartegen het bezwaar zich richt</text:p>
              </text:list-item>
              <text:list-item text:style-override="id1-3-2-1-1-12-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08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aan Stichting Samen voor Haaren voor het houden van ‘Bierfestival Hop Haaren Hop’ op 27 september 2026 aan de Bossebaan 5 in Haaren</meta:user-defined>
    <meta:user-defined meta:name="DCTERMS.W3CDTF/DCTERMS.available">2026-08-05</meta:user-defined>
    <meta:user-defined meta:name="DCTERMS.W3CDTF/OVERHEIDop.jaargang">2026</meta:user-defined>
    <meta:user-defined meta:name="OVERHEIDop.publicationIssue">370893</meta:user-defined>
    <meta:user-defined meta:name="OVERHEIDop.GmbID/DC.identifier">gmb-2026-370893</meta:user-defined>
    <meta:user-defined meta:name="OVERHEIDop.versieInformatie"/>
  </office:meta>
</office:document-meta>
</file>