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oezelweg 101 3198LS Europoor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0-07-2026</text:span> een aanvraag voor een omgevingsvergunning, met kenmerk <text:span text:style-name="nadrukvet">Z2026-010614</text:span>/<text:span text:style-name="nadrukvet">2026073000480</text:span>, heeft ontvangen voor de omgevingsplanactiviteit Kappen. <text:span text:style-name="nadrukcur">(Grondslag: Omgevingswet, artikel 5.1)</text:span></text:p>
            <text:p text:style-name="common-al">De aanvraag betreft 1 boom de locatie Moezelweg 101 te Europoor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088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8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8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0614</meta:user-defined>
    <meta:user-defined meta:name="DCTERMS.abstract">61331.100   M.E.T.  Moezelweg 10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oezelweg 101 3198LS Europoort Rot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89</meta:user-defined>
    <meta:user-defined meta:name="OVERHEIDop.GmbID/DC.identifier">gmb-2026-370889</meta:user-defined>
    <meta:user-defined meta:name="OVERHEIDop.versieInformatie"/>
  </office:meta>
</office:document-meta>
</file>