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Evenementenmelding een route door Merkel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melding ontvangen waarvoor geen vergunningsplicht geldt voor de locatie een route door Merkelbeek. De melding is geregistreerd onder zaaknummer Z2026-00001739. De melding betreft:</text:p>
            <text:p text:style-name="common-al">Sint Maarten tocht 06-11-2026</text:p>
            <text:p text:style-name="common-al">
            <text:span text:style-name="nadrukvet">Waarom publiceert gemeente Beekdaelen dit bericht?</text:span>
          </text:p>
            <text:p text:style-name="common-al">Met dit bericht laat gemeente Beekdaelen u weten dat er een Evenementenmelding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vergunningverlening@beekdaelen.nl of telefoonnummer 088 - 450 2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7088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739</meta:user-defined>
    <meta:user-defined meta:name="DCTERMS.abstract">Betreft: Melding op locatie een route door Merkelbee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ontvangst melding Evenementenmelding een route door Merkelbee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84</meta:user-defined>
    <meta:user-defined meta:name="OVERHEIDop.GmbID/DC.identifier">gmb-2026-370884</meta:user-defined>
    <meta:user-defined meta:name="OVERHEIDop.versieInformatie"/>
  </office:meta>
</office:document-meta>
</file>