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Crayenesterlaan 25 2012TH Haarlem, 0392-2026-0082023, het vervangen van de schuur met aangrenzend een tuinkamer, verzonden 30-07-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088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8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8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82023</meta:user-defined>
    <meta:user-defined meta:name="DCTERMS.abstract">het vervangen van de schuur met aangrenzend een tuinkamer</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Haarlem, omgevingsvergunning verleend, Crayenesterlaan 25 2012TH Haarlem, 0392-2026-0082023, het vervangen van de schuur met aangrenzend een tuinkamer, verzonden 30-07-2026</meta:user-defined>
    <meta:user-defined meta:name="DCTERMS.W3CDTF/DCTERMS.available">2026-08-03</meta:user-defined>
    <meta:user-defined meta:name="DCTERMS.W3CDTF/OVERHEIDop.jaargang">2026</meta:user-defined>
    <meta:user-defined meta:name="OVERHEIDop.publicationIssue">370881</meta:user-defined>
    <meta:user-defined meta:name="OVERHEIDop.GmbID/DC.identifier">gmb-2026-370881</meta:user-defined>
    <meta:user-defined meta:name="OVERHEIDop.versieInformatie"/>
  </office:meta>
</office:document-meta>
</file>