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399255939ib071b9bf-b943-41f5-b6a1-643122c7a5b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ing gehandicaptenparkeerplaats op kenteken Lijsterbesweg te Middelharnis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218</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27 juli 2026 is een aanvraag ontvangen voor het aanwijzen van een gehandicaptenparkeerplaats op kenteken aan de Lijsterbesweg in Middelharnis. </text:p>
            <text:p text:style-name="common-al">De aanvraag is beoordeeld en vastgesteld is dat de aanvraag voldoet aan de criteria die door de gemeente gehanteerd worden op een gehandicaptenparkeerplaats op kenteken aan te wijzen. De aanvrager is bestuurder van de auto en beschikt niet over mogelijkheden om op eigen terrein te parkeren.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de Lijsterbesweg te Middelharnis, in de haakse parkeervakken tegenover huisnummer 41, door het plaatsen van verkeersbord E06 met onderbord OB309 met daarop het kenteken van de aanvrager van bijlage 1 van het Reglement verkeersregels en verkeerstekens 1990;</text:p>
              </text:list-item>
              <text:list-item text:style-override="id1-3-2-2-1-16-2">
                <text:number>2.</text:number>
                <text:p text:style-name="al">de verkeersmaatregel vast te leggen op de in de bijlage bij dit besluit opgenomen tekening met kenmerk Z-26-182218 d.d. 30-07-2026.</text:p>
              </text:list-item>
            </text:list>
            <text:p text:style-name="common-al"/>
            <text:p text:style-name="common-al">Aldus besloten te Middelharnis, 30 juli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last-al">
            <text:span text:style-name="nadrukvet">Bijlage: Tekening behorende bij verkeersbesluit met kenmerk Z-26-182218 d.d. 30-07-2026</text:span>
            <draw:frame><draw:text-box><text:section text:name="plaatje_id1-3-2-2-1-35-2" text:style-name="plaatje">
              <text:p text:style-name="illustratie_id1-3-2-2-1-35-2-1"><draw:frame draw:style-name="illustratie_id1-3-2-2-1-35-2-1" text:anchor-type="paragraph" svg:width="153mm" svg:height="201.88301886792453mm"><draw:image xlink:href="Pictures/afb1399255939ib071b9bf-b943-41f5-b6a1-643122c7a5b8.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2-1" style:parent-style-name="Standard">
      <style:paragraph-properties style:line-spacing="0mm" style:text-autospace="none" ofo:line-height="0.001cm"/>
    </style:style>
    <style:style style:family="graphic" style:name="illustratie_id1-3-2-2-1-3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8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ing gehandicaptenparkeerplaats op kenteken - Lijsterbesweg te Middelharn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218</meta:user-defined>
    <meta:user-defined meta:name="OVERHEIDop.verkeersbordcode">E6</meta:user-defined>
    <dc:language>nl</dc:language>
    <meta:user-defined meta:name="OVERHEIDop.locatietype/OVERHEIDop.gebiedsmarkering">Adres</meta:user-defined>
    <meta:user-defined meta:name="DC.title">Aanwijzing gehandicaptenparkeerplaats op kenteken Lijsterbesweg te Middelharnis</meta:user-defined>
    <meta:user-defined meta:name="DCTERMS.W3CDTF/DCTERMS.available">2026-08-05</meta:user-defined>
    <meta:user-defined meta:name="DCTERMS.W3CDTF/OVERHEIDop.jaargang">2026</meta:user-defined>
    <meta:user-defined meta:name="OVERHEIDop.publicationIssue">370877</meta:user-defined>
    <meta:user-defined meta:name="OVERHEIDop.GmbID/DC.identifier">gmb-2026-370877</meta:user-defined>
    <meta:user-defined meta:name="OVERHEIDop.versieInformatie"/>
  </office:meta>
</office:document-meta>
</file>