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breiden van Kinderdagverblijf Wee-Play aan Bosserveldweg 52 te Sint Odilë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2552 / Verleende omgevingsvergunning / Bosserveldweg 52, 6077 GB te Sint Odilënberg / Roerdalen / bekendgemaakt op 27 juli 2026 / het uitbreiden van Kinderdagverblijf Wee-Play / Activiteit: Bouwactiviteit (Omgevingsplan) Bopa / Activiteit: Afwijken van regels in het omgevingsplan (Vergunningsvrij) / Activiteit: Technische bouwactiviteit (Vergunningsvrij)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7087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7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7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2552 </meta:user-defined>
    <dc:language>nl</dc:language>
    <meta:user-defined meta:name="OVERHEIDop.locatietype/OVERHEIDop.gebiedsmarkering">Adres</meta:user-defined>
    <meta:user-defined meta:name="DC.title">Toestemming voor het uitbreiden van Kinderdagverblijf Wee-Play aan Bosserveldweg 52 te Sint Odilë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870</meta:user-defined>
    <meta:user-defined meta:name="OVERHEIDop.GmbID/DC.identifier">gmb-2026-370870</meta:user-defined>
    <meta:user-defined meta:name="OVERHEIDop.versieInformatie"/>
  </office:meta>
</office:document-meta>
</file>